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 fo:margin-bottom="0in" fo:line-height="100%" fo:margin-right="0.4118in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it" style:country-asian="IT"/>
    </style:style>
    <style:style style:name="P2" style:parent-style-name="Normale" style:family="paragraph">
      <style:paragraph-properties fo:text-align="center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" style:parent-style-name="Normale" style:family="paragraph">
      <style:paragraph-properties fo:text-align="center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4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5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6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7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8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9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10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11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12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13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14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15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16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17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18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19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20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21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22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23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24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25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26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27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28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29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0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1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2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3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4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5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6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7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8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39" style:parent-style-name="Normale" style:family="paragraph">
      <style:paragraph-properties fo:text-align="justify" fo:margin-bottom="0in" fo:line-height="115%" fo:background-color="#FFFFFF"/>
      <style:text-properties style:font-name="Arial" style:font-name-asian="Times New Roman" style:font-name-complex="Arial" fo:color="#222222" fo:font-size="12pt" style:font-size-asian="12pt" style:font-size-complex="12pt" style:language-asian="it" style:country-asian="IT"/>
    </style:style>
    <style:style style:name="P40" style:parent-style-name="Normale" style:family="paragraph">
      <style:paragraph-properties fo:text-align="justify" fo:line-height="115%"/>
    </style:style>
  </office:automatic-styles>
  <office:body>
    <office:text text:use-soft-page-breaks="true">
      <text:p text:style-name="P1">“Comunicazione in Azione”</text:p>
      <text:p text:style-name="Normale"/>
      <text:p text:style-name="P2">RELAZIONE FINALE SUL PROGETTO</text:p>
      <text:p text:style-name="P3"/>
      <text:p text:style-name="P4">​Anno Scolastico: 2025/2026</text:p>
      <text:p text:style-name="P5">Data:<text:s/>aprile 2026</text:p>
      <text:p text:style-name="P6"/>
      <text:p text:style-name="P7">Oggetto: Resoconto delle attività svolte nel biennio in collaborazione con l'Associazione Àntes</text:p>
      <text:p text:style-name="P8"/>
      <text:p text:style-name="P9">​1. INTRODUZIONE</text:p>
      <text:p text:style-name="P10">​Durante questo anno scolastico si è svolto un importante progetto dedicato al benessere dei nostri studenti, che si è concluso intorno al 25 aprile 2026. Esperti psicologi dell'Associazione Àntes sono venuti a scuola per incontrare i ragazzi del biennio e affrontare insieme a loro diversi temi legati alla crescita e all'adolescenza.</text:p>
      <text:p text:style-name="P11"/>
      <text:p text:style-name="P12">​2. COME SI SONO SVOLTI GLI INCONTRI</text:p>
      <text:p text:style-name="P13">​Il progetto è stato pensato per dare un aiuto concreto e mirato, specialmente nelle situazioni di maggiore fragilità scolastica o relazionale. Per questo motivo, gli esperti hanno lavorato con piccoli gruppi di massimo 5 alunni alla volta. Questo ambiente protetto ha permesso ai ragazzi di esprimersi liberamente.</text:p>
      <text:p text:style-name="P14">​Il percorso ha seguito un'idea molto efficace (la peer education):</text:p>
      <text:p text:style-name="P15">​Gli esperti dell'associazione hanno parlato con i ragazzi per capire i loro bisogni e le loro motivazioni.</text:p>
      <text:p text:style-name="P16">​Insieme hanno preparato una lezione interattiva.</text:p>
      <text:p text:style-name="P17">​Infine, gli stessi studenti del piccolo gruppo hanno presentato questa lezione a tutta la loro classe, facendo da "tutor" ai propri compagni.</text:p>
      <text:p text:style-name="P18"/>
      <text:p text:style-name="P19">​3. I TEMI TRATTATI</text:p>
      <text:p text:style-name="P20">​Gli incontri hanno toccato argomenti molto vicini alla vita dei giovani, decisi anche in base alle necessità segnalate dai professori. Tra i temi principali ci sono stati:</text:p>
      <text:p text:style-name="P21">​Le relazioni con i compagni e gli amici;</text:p>
      <text:p text:style-name="P22">​I dubbi e le speranze per il futuro;</text:p>
      <text:p text:style-name="P23">​La motivazione nello studio e la comunicazione;</text:p>
      <text:p text:style-name="P24">​La prevenzione di comportamenti sbagliati o di disagio.</text:p>
      <text:p text:style-name="P25"/>
      <text:p text:style-name="P26">​4. RISULTATI DEL PROGETTO (PUNTI DI FORZA)</text:p>
      <text:p text:style-name="P27">​Il bilancio finale è decisamente positivo. I ragazzi sono apparsi molto partecipi e attivi durante tutti gli appuntamenti. Nonostante le fragilità iniziali, gli studenti si sono inseriti benissimo nelle attività, dimostrando un forte interesse e una grande capacità di confrontarsi.</text:p>
      <text:p text:style-name="P28">​I risultati principali sono stati:</text:p>
      <text:p text:style-name="P29">​Grande partecipazione: Gli studenti hanno frequentato gli incontri con costanza ed entusiasmo.</text:p>
      <text:soft-page-break/>
      <text:p text:style-name="P30">​Capacità di esprimersi: I ragazzi sono riusciti a formare relazioni ben argomentate e a spiegare le proprie idee in modo chiaro durante la presentazione alla scuola.</text:p>
      <text:p text:style-name="P31">​Autostima e responsabilità: Fare da tutor ai propri compagni ha aiutato gli alunni più timidi o in difficoltà a sentirsi apprezzati e più sicuri di sé, grazie anche alla vicinanza d'età.</text:p>
      <text:p text:style-name="P32"/>
      <text:p text:style-name="P33"/>
      <text:p text:style-name="P34">​5. CONCLUSIONE</text:p>
      <text:p text:style-name="P35">​Il progetto ha risposto pienamente ai bisogni della scuola. Gli incontri con l'Associazione Àntes hanno aiutato gli studenti del biennio a comunicare meglio e a superare le proprie difficoltà. Visti i risultati così positivi e la bellissima risposta dei ragazzi, si spera che questa iniziativa possa essere ripetuta anche in futuro.</text:p>
      <text:p text:style-name="P36"/>
      <text:p text:style-name="P37"/>
      <text:p text:style-name="P38"><text:s text:c="9"/>Referente</text:p>
      <text:p text:style-name="P39">Prof. Salvatore Zucco<text:s/></text:p>
      <text:p text:style-name="P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ocenti</meta:initial-creator>
    <dc:creator>Docenti</dc:creator>
    <meta:creation-date>2026-06-03T16:21:00Z</meta:creation-date>
    <dc:date>2026-06-03T16:28:00Z</dc:date>
    <meta:template xlink:href="Normal" xlink:type="simple"/>
    <meta:editing-cycles>1</meta:editing-cycles>
    <meta:editing-duration>PT420S</meta:editing-duration>
    <meta:document-statistic meta:page-count="2" meta:paragraph-count="5" meta:word-count="428" meta:character-count="2866" meta:row-count="20" meta:non-whitespace-character-count="2443"/>
  </office:meta>
</office:document-meta>
</file>