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image/jpeg" manifest:full-path="Pictures/100000000000018900000062B1E20766.jpg"/>
  <manifest:file-entry manifest:media-type="image/png" manifest:full-path="Pictures/10000201000001BC0000007F9FBCDBC7.png"/>
  <manifest:file-entry manifest:media-type="image/png" manifest:full-path="Pictures/100002010000029F0000001CB34CA47F.png"/>
  <manifest:file-entry manifest:media-type="image/jpeg" manifest:full-path="Pictures/100000000000011F0000008B75DED350.jpg"/>
  <manifest:file-entry manifest:media-type="image/png" manifest:full-path="Pictures/100000000000003A00000038C84F4F6A.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ptos" svg:font-family="Aptos" style:font-family-generic="roman" style:font-pitch="variable"/>
    <style:font-face style:name="Aptos Display" svg:font-family="'Aptos Display'"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F" svg:font-family="" style:font-family-generic="system" style:font-pitch="variable"/>
    <style:font-face style:name="Aptos1" svg:font-family="Aptos"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P1" style:family="paragraph" style:parent-style-name="Standard">
      <style:paragraph-properties fo:margin-top="0cm" fo:margin-bottom="0.212cm" fo:text-align="justify" style:justify-single-word="false"/>
    </style:style>
    <style:style style:name="P2" style:family="paragraph" style:parent-style-name="Standard">
      <style:paragraph-properties fo:margin-top="0cm" fo:margin-bottom="0.212cm" fo:text-align="justify" style:justify-single-word="false"/>
      <style:text-properties fo:font-size="10pt" fo:font-weight="bold" style:font-name-asian="Times New Roman1" style:font-size-asian="10pt" style:language-asian="it" style:country-asian="IT" style:font-weight-asian="bold" style:font-size-complex="10pt"/>
    </style:style>
    <style:style style:name="P3" style:family="paragraph" style:parent-style-name="Standard" style:master-page-name="Standard">
      <style:paragraph-properties fo:margin-top="0cm" fo:margin-bottom="0.212cm" fo:text-align="justify" style:justify-single-word="false" style:page-number="auto"/>
    </style:style>
    <style:style style:name="P4" style:family="paragraph" style:parent-style-name="Standard">
      <style:paragraph-properties fo:margin-top="0.005cm" fo:margin-bottom="0cm" fo:line-height="100%" fo:orphans="0" fo:widows="0" fo:hyphenation-ladder-count="no-limit"/>
      <style:text-properties fo:hyphenate="true" fo:hyphenation-remain-char-count="2" fo:hyphenation-push-char-count="2"/>
    </style:style>
    <style:style style:name="P5" style:family="paragraph" style:parent-style-name="Standard">
      <style:paragraph-properties fo:margin-left="2.697cm" fo:margin-right="0cm" fo:margin-top="0cm" fo:margin-bottom="0cm" fo:line-height="100%" fo:orphans="0" fo:widows="0" fo:hyphenation-ladder-count="no-limit" fo:text-indent="0cm" style:auto-text-indent="false"/>
      <style:text-properties fo:hyphenate="true" fo:hyphenation-remain-char-count="2" fo:hyphenation-push-char-count="2"/>
    </style:style>
    <style:style style:name="P6" style:family="paragraph">
      <style:paragraph-properties fo:text-align="center"/>
      <style:text-properties fo:font-size="18pt"/>
    </style:style>
    <style:style style:name="T1" style:family="text">
      <style:text-properties fo:font-size="10pt" fo:font-weight="bold" style:font-name-asian="Times New Roman1" style:font-size-asian="10pt" style:language-asian="it" style:country-asian="IT" style:font-weight-asian="bold" style:font-size-complex="10pt"/>
    </style:style>
    <style:style style:name="T2" style:family="text">
      <style:text-properties fo:font-size="10pt" fo:font-weight="bold" style:font-size-asian="10pt" style:font-weight-asian="bold" style:font-size-complex="10pt"/>
    </style:style>
    <style:style style:name="T3" style:family="text">
      <style:text-properties fo:font-size="10pt" style:font-size-asian="10pt" style:font-size-complex="10pt"/>
    </style:style>
    <style:style style:name="T4" style:family="text">
      <style:text-properties fo:font-size="10pt" style:text-underline-style="solid" style:text-underline-width="auto" style:text-underline-color="font-color" style:font-size-asian="10pt" style:font-size-complex="10pt"/>
    </style:style>
    <style:style style:name="T5" style:family="text">
      <style:text-properties fo:font-size="10pt" style:text-underline-style="solid" style:text-underline-width="auto" style:text-underline-color="font-color" style:font-name-asian="Times New Roman1" style:font-size-asian="10pt" style:language-asian="it" style:country-asian="IT" style:font-size-complex="10pt"/>
    </style:style>
    <style:style style:name="T6" style:family="text">
      <style:text-properties style:font-name="Verdana" fo:font-size="12pt" fo:font-weight="bold" style:font-name-asian="Times New Roman1" style:font-size-asian="12pt" style:font-weight-asian="bold" style:font-name-complex="Verdana1"/>
    </style:style>
    <style:style style:name="T7" style:family="text">
      <style:text-properties fo:color="#808080" style:font-name="Verdana" fo:font-size="12pt" fo:font-style="italic" fo:font-weight="bold" style:font-name-asian="Times New Roman1" style:font-size-asian="12pt" style:font-style-asian="italic" style:font-weight-asian="bold" style:font-name-complex="Verdana1"/>
    </style:style>
    <style:style style:name="T8" style:family="text">
      <style:text-properties style:font-name="Times New Roman" fo:font-size="8pt" style:font-size-asian="8pt" style:font-name-complex="Times New Roman1" style:font-size-complex="8pt"/>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g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width="0cm" draw:fill="solid" draw:fill-color="#ffffff"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style:style style:name="gr2"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0" draw:z-index="0" draw:name="Picture 7" draw:style-name="gr1" draw:text-style-name="P6" svg:width="1.885cm" svg:height="1.86cm" svg:x="0cm" svg:y="0cm">
        <draw:image xlink:href="Pictures/100000000000003A00000038C84F4F6A.png" xlink:type="simple" xlink:show="embed" xlink:actuate="onLoad">
          <text:p/>
        </draw:image>
      </draw:frame>
      <draw:frame text:anchor-type="page" text:anchor-page-number="0" draw:z-index="4" draw:name="Immagine 1" draw:style-name="gr1" draw:text-style-name="P6" svg:width="3.638cm" svg:height="1.758cm" svg:x="0cm" svg:y="0cm">
        <draw:image xlink:href="Pictures/100000000000011F0000008B75DED350.jpg" xlink:type="simple" xlink:show="embed" xlink:actuate="onLoad">
          <text:p/>
        </draw:image>
      </draw:frame>
      <draw:frame text:anchor-type="page" text:anchor-page-number="0" draw:z-index="8" draw:name="Picture 8" draw:style-name="gr2" draw:text-style-name="P6" svg:width="0.006cm" svg:height="0.003cm" svg:x="0.011cm" svg:y="0cm">
        <draw:image xlink:href="Pictures/100000000000018900000062B1E20766.jpg" xlink:type="simple" xlink:show="embed" xlink:actuate="onLoad">
          <text:p/>
        </draw:image>
      </draw:frame>
      <draw:frame text:anchor-type="page" text:anchor-page-number="0" draw:z-index="12" draw:name="Picture 7" draw:style-name="gr2" draw:text-style-name="P6" svg:width="0.018cm" svg:height="0cm" svg:x="0cm" svg:y="0.002cm">
        <draw:image xlink:href="Pictures/100002010000029F0000001CB34CA47F.png" xlink:type="simple" xlink:show="embed" xlink:actuate="onLoad">
          <text:p/>
        </draw:image>
      </draw:frame>
      <draw:frame text:anchor-type="page" text:anchor-page-number="0" draw:z-index="16" draw:name="Picture 6" draw:style-name="gr2" draw:text-style-name="P6" svg:width="0.004cm" svg:height="0.003cm" svg:x="0.002cm" svg:y="0cm">
        <draw:image xlink:href="Pictures/10000201000001BC0000007F9FBCDBC7.png" xlink:type="simple" xlink:show="embed" xlink:actuate="onLoad">
          <text:p/>
        </draw:image>
      </draw:frame>
      <text:p text:style-name="P3"><text:span text:style-name="T1"/></text:p>
      <text:p text:style-name="P1"><text:span text:style-name="T1">Allegato alla circolare n. 33 del 18 settembre 2025</text:span></text:p>
      <text:p text:style-name="P2"/>
      <text:p text:style-name="P1"><text:span text:style-name="T1">INFORMAZIONI SULLO SCAMBIO CULTURALE ITALIA-PERU’</text:span></text:p>
      <text:p text:style-name="P1"><text:span text:style-name="T3">La scuola peruviana-italiana Domingo Savio di Arequipa si distingue per il suo approccio educativo basato sui progetti, in cui gli studenti sono protagonisti del proprio sviluppo. Il multilinguismo è un pilastro fondamentale dell’offerta formativa. E’ un’istituzione che si distingue anche in scienza, tecnologia e matematica, promuovendo il pensiero critico e lo sviluppo delle competenze digitali. L'arte e la coscienza ambientale sono aspetti fondamentali dell’approccio educativo. Musica, danza e teatro sono promossi come strumenti per lo sviluppo creativo ed emotivo degli studenti. E’ una scuola che si distingue per la sua partecipazione attiva a eventi internazionali e programmi di assistenza sociale, formando cittadini impegnati nella loro comunità. </text:span></text:p>
      <text:p text:style-name="P1"><text:span text:style-name="T3">Questo programma di scambio culturale, promosso grazie alla intermediazione dell’Associazione Italia-Perù che opera senza scopo di lucro, <text:s/>cerca di rafforzare i legami culturali e accademici tra il Perù e l’Italia, consentendo agli studenti di immergersi realmente nella vita quotidiana del paese ospitante. Gli studenti peruviani si recheranno in Italia, dove frequenteranno le lezioni presso un liceo partner, vivranno con famiglie ospitanti e parteciperanno ad attività culturali. Reciprocamente, gli studenti italiani visiteranno il Perù, esplorando le città di Cusco e Arequipa, e apprendendone la storia, l'architettura e le tradizioni.</text:span></text:p>
      <text:p text:style-name="P1"><text:span text:style-name="T3">OBIETTIVI </text:span></text:p>
      <text:p text:style-name="P1"><text:span text:style-name="T3">• Rafforzare la comprensione interculturale tra studenti provenienti dal Perù e dall’Italia rafforzando il rispetto per le differenze culturali. </text:span></text:p>
      <text:p text:style-name="P1"><text:span text:style-name="T3">• Rafforzare l'uso dell'italiano, dello spagnolo e dell'inglese attraverso l'immersione linguistica e l'interazione quotidiana. </text:span></text:p>
      <text:p text:style-name="P1"><text:span text:style-name="T3">• Scambiare esperienze educative e culturali attraverso attività in presenza. </text:span></text:p>
      <text:p text:style-name="P1"><text:span text:style-name="T3">• Promuovere il rispetto, la tolleranza e l'apprezzamento delle altre culture. </text:span></text:p>
      <text:p text:style-name="P1"><text:span text:style-name="T3">• Stimolare la collaborazione internazionale. </text:span></text:p>
      <text:p text:style-name="P1"><text:span text:style-name="T3">• Scoprire la cultura, le abitudini e il sistema educativo dell'istruzione italiana e peruviana </text:span></text:p>
      <text:p text:style-name="P1"><text:span text:style-name="T3">DESCRIZIONE DEL PROGETTO</text:span></text:p>
      <text:p text:style-name="P1"><text:span text:style-name="T3">Lo scopo di questo progetto è offrire a un gruppo di 10-12 studenti italiani e peruviani, di età compresa tra 14 e 18 anni, la preziosa opportunità di partecipare a un'esperienza formativa e culturale di 15 giorni rispettivamente in Italia e Perù. Durante il loro soggiorno, gli studenti frequenteranno le lezioni regolari insieme ai loro coetanei peruviani e italiani, partecipando attivamente al programma scolastico della scuola superiore. Avranno inoltre l'opportunità di partecipare ad attività extracurriculari ed eventi culturali organizzati dall'istituto ospitante. Questa esperienza permetterà loro di acquisire una conoscenza diretta del sistema educativo dei due paesi, di stringere amicizie con ragazzi e ragazze di altre nazionalità e di sviluppare competenze interpersonali in un contesto internazionale. </text:span></text:p>
      <text:p text:style-name="P1"><text:span text:style-name="T3">DURATA, SOGGIORNO E DATE </text:span></text:p>
      <text:p text:style-name="P1"><text:span text:style-name="T3">Lo scambio culturale tra Perù e Italia durerà tra 15 e 20 giorni nel paese ospitante. </text:span></text:p>
      <text:p text:style-name="P1"><text:span text:style-name="T4">Per gli studenti peruviani in Italia, il soggiorno avverrà nelle prime due settimane di febbraio 2026</text:span><text:span text:style-name="T3"> e sarà caratterizzato dalla partecipazione alle lezioni presso la scuola superiore ospitante. Trascorreranno anche del tempo con le famiglie ospitanti, il che permetterà loro di sperimentare in prima persona le abitudini italiane. </text:span></text:p>
      <text:p text:style-name="P1"><text:span text:style-name="T4">Gli studenti italiani si recheranno in Perù nelle prime due settimane di settembre 2026 </text:span><text:span text:style-name="T3"><text:s/>e potranno godersi un tour alla scoperta delle ricchezze culturali del Paese, frequentando le lezioni presso la scuola Domingo Savio e alloggiando presso famiglie peruviane. Le principali attività che svolgeranno durante il loro soggiorno includono: </text:span><text:span text:style-name="T2">A. Attività culturali, </text:span><text:span text:style-name="T3">per esempio: visite ai luoghi emblematici di Arequipa: o Monastero di Santa Catalina, per esplorare l'architettura coloniale e la storia del convento. o Museo d'arte vicereale di Santa Teresa, con un'immersione nell'arte religiosa dell'epoca coloniale. o Plaza de Armas: il cuore della città, circondato da imponenti edifici coloniali e dalla maestosa cattedrale d’Arequipa. o Museo dei santuari andini: ospita la famosa “Mummia Juanita”, dove potrai scoprire di più sui sacrifici Inca e sulla storia precolombiana. o Chiesa della Compagnia di Gesù: tempio barocco con impressionanti sculture in pietra squadrata. o Mercato di San Camilo: un tour tra la gastronomia e i prodotti locali, dove potranno scoprire gli ingredienti tipici della cucina d’Arequipa. o The Founder's Mansion: un palazzo coloniale che racconta la storia della fondazione di Arequipa. o Plaza Yanahuara: una piazza tradizionale con strade acciottolate e una chiesa di sillar. La sua piattaforma panoramica offre viste spettacolari sul vulcano Misti e sulla città di Arequipa. o Piazza Cayma: con il suo stile coloniale e i suoi cinque portali, è un importante punto di riferimento storico. </text:span><text:soft-page-break/><text:span text:style-name="T3">Nelle vicinanze si trovano antiche palazzi e la chiesa di San Michele Arcangelo, che custodisce tesori artistici. • Gastronomia peruviana: Corsi di preparazione e degustazione di piatti tipici come ceviche, ají de gallina, causa limeña e anticuchos. • Spettacoli di danza tradizionale: Rappresentazione della marinera dal nord peruviano, del wititi, un ballo afro-peruviano, del carnevale d’Arequipa e del tondero, accompagnata da una breve spiegazione culturale. • Visita agli stabilimenti tessili di vigogna e alpaca: Una visita allo stabilimento tessile è un'esperienza affascinante che permette di conoscere l'arte della lana di alpaca e vigogna, due delle fibre più pregiate e rappresentative dell'identità peruviana. Il Perù è leader mondiale nella produzione di fibre di alpaca, rappresentando oltre l'87% della popolazione mondiale di alpaca. La vigogna, invece, è una specie protetta la cui lana è considerata tra le più pregiate ed esclusive al mondo. Gli stabilimenti tessili di Arequipa, come Incalpaca e Mundo Alpaca, hanno saputo coniugare con successo tecniche ancestrali con l'innovazione tecnologica, promuovendo la sostenibilità e il commercio equo e solidale. I visitatori scopriranno come queste aziende collaborano con le comunità andine per garantire una produzione etica e responsabile, a beneficio degli allevatori di alpaca e della salvaguardia dell'ecosistema. </text:span></text:p>
      <text:p text:style-name="P1"><text:span text:style-name="T2">B. Attività accademiche</text:span><text:span text:style-name="T3">, per esempio: • Integrazione accademica presso la scuola ospitante: Gli studenti italiani parteciperanno attivamente alle lezioni regolari insieme ai loro coetanei peruviani, il che permetterà loro di familiarizzare con il sistema educativo del Paese e di condividere metodologie didattiche. Attraverso questa immersione, potranno sperimentare le dinamiche di classe, interagire con insegnanti e studenti locali e rafforzare le proprie competenze in un contesto internazionale. • Robotica: Gli studenti parteciperanno a workshop specializzati sulla progettazione, costruzione e programmazione di robot utilizzando LEGO Mindstorms, dove esploreranno i principi ingegneristici, la logica computazionale e la risoluzione di problemi applicati alla robotica. Nell'ambito del programma di scambio, gli studenti italiani parteciperanno a un workshop di robotica guidato dal team che rappresenterà il Perù alla FIRST Global Challenge, una delle più prestigiose competizioni internazionali in ambito scientifico, tecnologico e ingegneristico. • Musica: Parteciperanno a una masterclass con la big band jazz della scuola, dove conosceranno la struttura, l'improvvisazione e la tecnica del genere. Impareranno a conoscere l'influenza del jazz sulla musica contemporanea e avranno l'opportunità di interagire con i musicisti dell'ensemble, esplorandone il repertorio e le dinamiche esecutive. • Arte: Gli studenti esploreranno le ricchezze artistiche del paese attraverso un laboratorio di pittura su tela raffigurante motivi peruviani, imparando tecniche ispirate alle tradizioni pittoriche locali. • Ballo: Le lezioni includeranno una combinazione di danze tradizionali e ritmi moderni, creando uno spazio dinamico per l'apprendimento e l'espressione artistica. Danze tradizionali: gli studenti impareranno stili iconici come la marinera norteña, il wititi, il festejo afro-peruviano, el huaylas e il carnevale arequipeño, scoprendo il significato culturale nascosto dietro ogni ritmo. Ritmi moderni: verranno offerti corsi di salsa, bachata e merengue, dove potranno sperimentare l'energia della danza latina e scoprire la sua evoluzione nella musica contemporanea. </text:span></text:p>
      <text:p text:style-name="P1"><text:span text:style-name="T2">C. Attività ricreative</text:span><text:span text:style-name="T3">, per esempio: tour in autobus di Arequipa: Visita delle principali attrazioni della città, tra cui Plaza de Armas, il Monastero di Santa Catalina, la Chiesa della Compagnia di Gesù e i punti panoramici di Yanahuara e Cayma, dove gli studenti potranno ammirare la bellezza architettonica e paesaggistica della Città Bianca. • Serate a tema: Lezioni dinamiche di salsa, bachata e altri ritmi latini, dove gli studenti possono imparare i passi base e divertirsi. • Corsi di cucina fusion peruviana-italiana: laboratorio pratico in cui gli studenti impareranno a preparare piatti rappresentativi di entrambe culture, come la pasta fresca con ingredienti peruviani, i risotti con sapori andini e i classici della cucina peruviana come il ceviche e l'ají de gallina. D. Viaggio all'interno del paese (facoltativo) • Cusco: L'antica capitale dell'Impero Inca, dove gli studenti esploreranno Sacsayhuamán, un'imponente fortezza cerimoniale, e la Valle Sacra, con siti archeologici come Pisac e Ollantaytambo. • Colca: Visita del Canyon del Colca, uno dei più profondi al mondo, con l'opportunità di ammirare il volo del condor e di godere dei paesaggi andini. È stato inoltre riconosciuto dall'UNESCO come parte del Geoparco Globale del Colca e dei Vulcani di Andagua, a conferma della sua importanza geologica e culturale. • Lima: Scoprire il centro storico di Lima, con visite alla Plaza de Armas, alla Cattedrale di Lima, al Convento di San Francisco e ad altri monumenti coloniali che riflettono l'influenza spagnola sull'architettura e sulla cultura della città. • Machu Picchu: Ritenuta una delle meraviglie del mondo, questa cittadella Inca è un simbolo dell'ingegneria e dell'architettura della civiltà Inca. Questo scambio consentirà agli studenti italiani di acquisire una conoscenza approfondita della storia, della cultura e della vita quotidiana del Perù, rafforzando i legami tra i due paesi attraverso l'apprendimento e la convivenza. </text:span></text:p>
      <text:p text:style-name="P1"><text:span text:style-name="T2">INFORMAZIONI SULLE ATTIVITÀ CHE SVOLGERANNO IN ITALIA (FEBBRAIO 2026)</text:span></text:p>
      <text:p text:style-name="P1"><text:span text:style-name="T3">A. Integrazione accademica presso la scuola superiore ospitante: gli studenti peruviani frequenteranno le lezioni regolari presso la scuola superiore italiana, partecipando attivamente alle attività scolastiche insieme ai loro coetanei. Questa esperienza permetterà loro di conoscere il sistema educativo italiano, rafforzare le proprie competenze linguistiche e condividere metodologie didattiche con gli studenti locali.</text:span></text:p>
      <text:p text:style-name="P1"><text:span text:style-name="T3">B. Famiglie ospitanti in Italia: nell'ambito dello scambio, gli studenti peruviani saranno ospitati da famiglie italiane, vivendo un'autentica immersione nella vita quotidiana del paese. Le famiglie ospitanti forniranno: i pasti (colazione e cena), consentendo agli studenti di provare la cucina italiana in un ambiente familiare; trasporto verso la scuola, per garantire che la loro mobilità quotidiana sia sicura e organizzata; eventuali visite ai luoghi simbolo della città, dove potranno conoscere dal vivo la cultura, la storia e le tradizioni locali. </text:span></text:p>
      <text:p text:style-name="P1"><text:soft-page-break/><text:span text:style-name="T3">C. Attività culturali in Italia: gli studenti peruviani avranno l'opportunità di presentare le proprie attività culturali all'intera comunità scolastica italiana, promuovendo uno scambio dinamico che consentirà ai loro coetanei italiani di conoscere meglio la ricchezza culturale, storica e artistica del Perù. </text:span></text:p>
      <text:p text:style-name="P1"><text:span text:style-name="T5">La partecipazione positiva al progetto di scambio culturale verrà considerata opportunamente dal consiglio di classe in sede di scrutinio (per esempio: voto di comportamento, voto di educazione civica, crediti).</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ptos" svg:font-family="Aptos" style:font-family-generic="roman" style:font-pitch="variable"/>
    <style:font-face style:name="Aptos Display" svg:font-family="'Aptos Display'" style:font-family-generic="roman" style:font-pitch="variable"/>
    <style:font-face style:name="Calibri" svg:font-family="Calibri"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F" svg:font-family="" style:font-family-generic="system" style:font-pitch="variable"/>
    <style:font-face style:name="Aptos1" svg:font-family="Aptos" style:font-family-generic="system" style:font-pitch="variable"/>
    <style:font-face style:name="Arial Unicode MS" svg:font-family="'Arial Unicode MS'" style:font-family-generic="system" style:font-pitch="variable"/>
    <style:font-face style:name="Calibri1" svg:font-family="Calibri"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en" style:country-asian="US"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ptos" fo:font-size="12pt" fo:language="it" fo:country="IT" style:letter-kerning="true" style:font-name-asian="Arial Unicode MS" style:font-size-asian="12pt" style:language-asian="en" style:country-asian="US" style:font-name-complex="Aptos1"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margin-top="0cm" fo:margin-bottom="0.282cm" fo:line-height="105%" fo:orphans="2" fo:widows="2" fo:hyphenation-ladder-count="no-limit" style:writing-mode="lr-tb"/>
      <style:text-properties style:use-window-font-color="true" style:font-name="Calibri" fo:font-size="11pt" style:letter-kerning="true" style:font-name-asian="Calibri1" style:font-size-asian="11pt" style:language-asian="ar" style:country-asian="SA" style:font-name-complex="Calibri1" style:font-size-complex="11pt"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Standard" style:next-style-name="Text_20_body" style:default-outline-level="1" style:list-style-name="Outline" style:class="text">
      <style:paragraph-properties fo:margin-top="0.635cm" fo:margin-bottom="0.141cm" fo:line-height="100%" fo:keep-together="always" fo:hyphenation-ladder-count="no-limit" fo:keep-with-next="always"/>
      <style:text-properties fo:color="#0f4761" style:font-name="Aptos Display" fo:font-size="20pt" style:letter-kerning="true" style:font-size-asian="20pt" style:language-asian="en" style:country-asian="US" style:font-name-complex="F" style:font-size-complex="20pt" fo:hyphenate="true" fo:hyphenation-remain-char-count="2" fo:hyphenation-push-char-count="2"/>
    </style:style>
    <style:style style:name="Heading_20_2" style:display-name="Heading 2" style:family="paragraph" style:parent-style-name="Standard" style:next-style-name="Text_20_body" style:default-outline-level="2" style:list-style-name="Outline" style:class="text">
      <style:paragraph-properties fo:margin-top="0.282cm" fo:margin-bottom="0.141cm" fo:line-height="100%" fo:keep-together="always" fo:hyphenation-ladder-count="no-limit" fo:keep-with-next="always"/>
      <style:text-properties fo:color="#0f4761" style:font-name="Aptos Display" fo:font-size="16pt" style:letter-kerning="true" style:font-size-asian="16pt" style:language-asian="en" style:country-asian="US" style:font-name-complex="F" style:font-size-complex="16pt" fo:hyphenate="true" fo:hyphenation-remain-char-count="2" fo:hyphenation-push-char-count="2"/>
    </style:style>
    <style:style style:name="Heading_20_3" style:display-name="Heading 3" style:family="paragraph" style:parent-style-name="Standard" style:next-style-name="Text_20_body" style:default-outline-level="3" style:list-style-name="Outline" style:class="text">
      <style:paragraph-properties fo:margin-top="0.282cm" fo:margin-bottom="0.141cm" fo:line-height="100%" fo:keep-together="always" fo:hyphenation-ladder-count="no-limit" fo:keep-with-next="always"/>
      <style:text-properties fo:color="#0f4761" style:font-name="Aptos" fo:font-size="14pt" style:letter-kerning="true" style:font-size-asian="14pt" style:language-asian="en" style:country-asian="US" style:font-name-complex="F" style:font-size-complex="14pt" fo:hyphenate="true" fo:hyphenation-remain-char-count="2" fo:hyphenation-push-char-count="2"/>
    </style:style>
    <style:style style:name="Heading_20_4" style:display-name="Heading 4" style:family="paragraph" style:parent-style-name="Standard" style:next-style-name="Text_20_body" style:default-outline-level="4" style:list-style-name="Outline" style:class="text">
      <style:paragraph-properties fo:margin-top="0.141cm" fo:margin-bottom="0.071cm" fo:line-height="100%" fo:keep-together="always" fo:hyphenation-ladder-count="no-limit" fo:keep-with-next="always"/>
      <style:text-properties fo:color="#0f4761" style:font-name="Aptos" fo:font-size="12pt" fo:font-style="italic" style:letter-kerning="true" style:font-size-asian="12pt" style:language-asian="en" style:country-asian="US" style:font-style-asian="italic" style:font-name-complex="F" style:font-size-complex="12pt" style:font-style-complex="italic" fo:hyphenate="true" fo:hyphenation-remain-char-count="2" fo:hyphenation-push-char-count="2"/>
    </style:style>
    <style:style style:name="Heading_20_5" style:display-name="Heading 5" style:family="paragraph" style:parent-style-name="Standard" style:next-style-name="Text_20_body" style:default-outline-level="5" style:list-style-name="Outline" style:class="text">
      <style:paragraph-properties fo:margin-top="0.141cm" fo:margin-bottom="0.071cm" fo:line-height="100%" fo:keep-together="always" fo:hyphenation-ladder-count="no-limit" fo:keep-with-next="always"/>
      <style:text-properties fo:color="#0f4761" style:font-name="Aptos" fo:font-size="12pt" style:letter-kerning="true" style:font-size-asian="12pt" style:language-asian="en" style:country-asian="US" style:font-name-complex="F" style:font-size-complex="12pt" fo:hyphenate="true" fo:hyphenation-remain-char-count="2" fo:hyphenation-push-char-count="2"/>
    </style:style>
    <style:style style:name="Heading_20_6" style:display-name="Heading 6" style:family="paragraph" style:parent-style-name="Standard" style:next-style-name="Text_20_body" style:default-outline-level="6" style:list-style-name="Outline" style:class="text">
      <style:paragraph-properties fo:margin-top="0.071cm" fo:margin-bottom="0cm" fo:line-height="100%" fo:keep-together="always" fo:hyphenation-ladder-count="no-limit" fo:keep-with-next="always"/>
      <style:text-properties fo:color="#595959" style:font-name="Aptos" fo:font-size="12pt" fo:font-style="italic" style:letter-kerning="true" style:font-size-asian="12pt" style:language-asian="en" style:country-asian="US" style:font-style-asian="italic" style:font-name-complex="F" style:font-size-complex="12pt" style:font-style-complex="italic" fo:hyphenate="true" fo:hyphenation-remain-char-count="2" fo:hyphenation-push-char-count="2"/>
    </style:style>
    <style:style style:name="Heading_20_7" style:display-name="Heading 7" style:family="paragraph" style:parent-style-name="Standard" style:next-style-name="Text_20_body" style:default-outline-level="7" style:list-style-name="Outline" style:class="text">
      <style:paragraph-properties fo:margin-top="0.071cm" fo:margin-bottom="0cm" fo:line-height="100%" fo:keep-together="always" fo:hyphenation-ladder-count="no-limit" fo:keep-with-next="always"/>
      <style:text-properties fo:color="#595959" style:font-name="Aptos" fo:font-size="12pt" style:letter-kerning="true" style:font-size-asian="12pt" style:language-asian="en" style:country-asian="US" style:font-name-complex="F" style:font-size-complex="12pt" fo:hyphenate="true" fo:hyphenation-remain-char-count="2" fo:hyphenation-push-char-count="2"/>
    </style:style>
    <style:style style:name="Heading_20_8" style:display-name="Heading 8" style:family="paragraph" style:parent-style-name="Standard" style:next-style-name="Text_20_body" style:default-outline-level="8" style:list-style-name="Outline" style:class="text">
      <style:paragraph-properties fo:margin-top="0cm" fo:margin-bottom="0cm" fo:line-height="100%" fo:keep-together="always" fo:hyphenation-ladder-count="no-limit" fo:keep-with-next="always"/>
      <style:text-properties fo:color="#272727" style:font-name="Aptos" fo:font-size="12pt" fo:font-style="italic" style:letter-kerning="true" style:font-size-asian="12pt" style:language-asian="en" style:country-asian="US" style:font-style-asian="italic" style:font-name-complex="F" style:font-size-complex="12pt" style:font-style-complex="italic" fo:hyphenate="true" fo:hyphenation-remain-char-count="2" fo:hyphenation-push-char-count="2"/>
    </style:style>
    <style:style style:name="Heading_20_9" style:display-name="Heading 9" style:family="paragraph" style:parent-style-name="Standard" style:next-style-name="Text_20_body" style:default-outline-level="9" style:list-style-name="Outline" style:class="text">
      <style:paragraph-properties fo:margin-top="0cm" fo:margin-bottom="0cm" fo:line-height="100%" fo:keep-together="always" fo:hyphenation-ladder-count="no-limit" fo:keep-with-next="always"/>
      <style:text-properties fo:color="#272727" style:font-name="Aptos" fo:font-size="12pt" style:letter-kerning="true" style:font-size-asian="12pt" style:language-asian="en" style:country-asian="US" style:font-name-complex="F" style:font-size-complex="12pt" fo:hyphenate="true" fo:hyphenation-remain-char-count="2" fo:hyphenation-push-char-count="2"/>
    </style:style>
    <style:style style:name="Title" style:family="paragraph" style:parent-style-name="Standard" style:next-style-name="Subtitle" style:default-outline-level="" style:list-style-name="" style:class="chapter">
      <style:paragraph-properties fo:margin-top="0cm" fo:margin-bottom="0.141cm" fo:line-height="100%" fo:text-align="start" style:justify-single-word="false" fo:hyphenation-ladder-count="no-limit"/>
      <style:text-properties style:font-name="Aptos Display" fo:font-size="28pt" fo:letter-spacing="-0.018cm" fo:font-weight="bold" style:letter-kerning="true" style:font-size-asian="28pt" style:language-asian="en" style:country-asian="US" style:font-weight-asian="bold" style:font-name-complex="F" style:font-size-complex="28pt" style:font-weight-complex="bold" fo:hyphenate="true" fo:hyphenation-remain-char-count="2" fo:hyphenation-push-char-count="2"/>
    </style:style>
    <style:style style:name="Subtitle" style:family="paragraph" style:parent-style-name="Standard" style:next-style-name="Text_20_body" style:default-outline-level="" style:list-style-name="" style:class="chapter">
      <style:paragraph-properties fo:line-height="100%" fo:text-align="start" style:justify-single-word="false" fo:hyphenation-ladder-count="no-limit"/>
      <style:text-properties fo:color="#595959" style:font-name="Aptos" fo:font-size="14pt" fo:letter-spacing="0.026cm" fo:font-style="italic" style:letter-kerning="true" style:font-size-asian="14pt" style:language-asian="en" style:country-asian="US" style:font-style-asian="italic" style:font-name-complex="F" style:font-size-complex="14pt" style:font-style-complex="italic" fo:hyphenate="true" fo:hyphenation-remain-char-count="2" fo:hyphenation-push-char-count="2"/>
    </style:style>
    <style:style style:name="Quote" style:family="paragraph" style:parent-style-name="Standard" style:default-outline-level="" style:list-style-name="">
      <style:paragraph-properties fo:margin-top="0.282cm" fo:margin-bottom="0.282cm" fo:line-height="100%" fo:text-align="center" style:justify-single-word="false" fo:hyphenation-ladder-count="no-limit"/>
      <style:text-properties fo:color="#404040" style:font-name="Aptos" fo:font-size="12pt" fo:font-style="italic" style:letter-kerning="true" style:font-size-asian="12pt" style:language-asian="en" style:country-asian="US" style:font-style-asian="italic" style:font-name-complex="Aptos1" style:font-size-complex="12pt" style:font-style-complex="italic" fo:hyphenate="true" fo:hyphenation-remain-char-count="2" fo:hyphenation-push-char-count="2"/>
    </style:style>
    <style:style style:name="List_20_Paragraph" style:display-name="List Paragraph" style:family="paragraph" style:parent-style-name="Standard" style:default-outline-level="" style:list-style-name="">
      <style:paragraph-properties fo:margin="100%" fo:margin-left="1.27cm" fo:margin-right="0cm" fo:margin-top="0cm" fo:margin-bottom="0cm" fo:line-height="100%" fo:hyphenation-ladder-count="no-limit" fo:text-indent="0cm" style:auto-text-indent="false"/>
      <style:text-properties style:font-name="Aptos" fo:font-size="12pt" style:letter-kerning="true" style:font-size-asian="12pt" style:language-asian="en" style:country-asian="US" style:font-name-complex="Aptos1" style:font-size-complex="12pt" fo:hyphenate="true" fo:hyphenation-remain-char-count="2" fo:hyphenation-push-char-count="2"/>
    </style:style>
    <style:style style:name="Intense_20_Quote" style:display-name="Intense Quote" style:family="paragraph" style:parent-style-name="Standard" style:default-outline-level="" style:list-style-name="">
      <style:paragraph-properties fo:margin="100%" fo:margin-left="1.524cm" fo:margin-right="1.524cm" fo:margin-top="0.635cm" fo:margin-bottom="0.635cm" fo:line-height="100%" fo:text-align="center" style:justify-single-word="false" fo:hyphenation-ladder-count="no-limit" fo:text-indent="0cm" style:auto-text-indent="false" fo:padding-left="0cm" fo:padding-right="0cm" fo:padding-top="0.353cm" fo:padding-bottom="0.353cm" fo:border-left="none" fo:border-right="none" fo:border-top="0.018cm solid #0f4761" fo:border-bottom="0.018cm solid #0f4761"/>
      <style:text-properties fo:color="#0f4761" style:font-name="Aptos" fo:font-size="12pt" fo:font-style="italic" style:letter-kerning="true" style:font-size-asian="12pt" style:language-asian="en" style:country-asian="US" style:font-style-asian="italic" style:font-name-complex="Aptos1" style:font-size-complex="12pt" style:font-style-complex="italic" fo:hyphenate="true" fo:hyphenation-remain-char-count="2" fo:hyphenation-push-char-count="2"/>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fo:color="#0f4761" style:font-name="Aptos Display" fo:font-size="20pt" style:font-size-asian="20pt" style:font-name-complex="F" style:font-size-complex="20pt"/>
    </style:style>
    <style:style style:name="Titolo_20_2_20_Carattere" style:display-name="Titolo 2 Carattere" style:family="text" style:parent-style-name="Default_20_Paragraph_20_Font">
      <style:text-properties fo:color="#0f4761" style:font-name="Aptos Display" fo:font-size="16pt" style:font-size-asian="16pt" style:font-name-complex="F" style:font-size-complex="16pt"/>
    </style:style>
    <style:style style:name="Titolo_20_3_20_Carattere" style:display-name="Titolo 3 Carattere" style:family="text" style:parent-style-name="Default_20_Paragraph_20_Font">
      <style:text-properties fo:color="#0f4761" fo:font-size="14pt" style:font-size-asian="14pt" style:font-name-complex="F" style:font-size-complex="14pt"/>
    </style:style>
    <style:style style:name="Titolo_20_4_20_Carattere" style:display-name="Titolo 4 Carattere" style:family="text" style:parent-style-name="Default_20_Paragraph_20_Font">
      <style:text-properties fo:color="#0f4761" fo:font-style="italic" style:font-style-asian="italic" style:font-name-complex="F" style:font-style-complex="italic"/>
    </style:style>
    <style:style style:name="Titolo_20_5_20_Carattere" style:display-name="Titolo 5 Carattere" style:family="text" style:parent-style-name="Default_20_Paragraph_20_Font">
      <style:text-properties fo:color="#0f4761" style:font-name-complex="F"/>
    </style:style>
    <style:style style:name="Titolo_20_6_20_Carattere" style:display-name="Titolo 6 Carattere" style:family="text" style:parent-style-name="Default_20_Paragraph_20_Font">
      <style:text-properties fo:color="#595959" fo:font-style="italic" style:font-style-asian="italic" style:font-name-complex="F" style:font-style-complex="italic"/>
    </style:style>
    <style:style style:name="Titolo_20_7_20_Carattere" style:display-name="Titolo 7 Carattere" style:family="text" style:parent-style-name="Default_20_Paragraph_20_Font">
      <style:text-properties fo:color="#595959" style:font-name-complex="F"/>
    </style:style>
    <style:style style:name="Titolo_20_8_20_Carattere" style:display-name="Titolo 8 Carattere" style:family="text" style:parent-style-name="Default_20_Paragraph_20_Font">
      <style:text-properties fo:color="#272727" fo:font-style="italic" style:font-style-asian="italic" style:font-name-complex="F" style:font-style-complex="italic"/>
    </style:style>
    <style:style style:name="Titolo_20_9_20_Carattere" style:display-name="Titolo 9 Carattere" style:family="text" style:parent-style-name="Default_20_Paragraph_20_Font">
      <style:text-properties fo:color="#272727" style:font-name-complex="F"/>
    </style:style>
    <style:style style:name="Titolo_20_Carattere" style:display-name="Titolo Carattere" style:family="text" style:parent-style-name="Default_20_Paragraph_20_Font">
      <style:text-properties style:font-name="Aptos Display" fo:font-size="28pt" fo:letter-spacing="-0.018cm" style:letter-kerning="true" style:font-size-asian="28pt" style:font-name-complex="F" style:font-size-complex="28pt"/>
    </style:style>
    <style:style style:name="Sottotitolo_20_Carattere" style:display-name="Sottotitolo Carattere" style:family="text" style:parent-style-name="Default_20_Paragraph_20_Font">
      <style:text-properties fo:color="#595959" fo:font-size="14pt" fo:letter-spacing="0.026cm" style:font-size-asian="14pt" style:font-name-complex="F" style:font-size-complex="14pt"/>
    </style:style>
    <style:style style:name="Citazione_20_Carattere" style:display-name="Citazione Carattere" style:family="text" style:parent-style-name="Default_20_Paragraph_20_Font">
      <style:text-properties fo:color="#404040" fo:font-style="italic" style:font-style-asian="italic" style:font-style-complex="italic"/>
    </style:style>
    <style:style style:name="Intense_20_Emphasis" style:display-name="Intense Emphasis" style:family="text" style:parent-style-name="Default_20_Paragraph_20_Font">
      <style:text-properties fo:color="#0f4761" fo:font-style="italic" style:font-style-asian="italic" style:font-style-complex="italic"/>
    </style:style>
    <style:style style:name="Citazione_20_intensa_20_Carattere" style:display-name="Citazione intensa Carattere" style:family="text" style:parent-style-name="Default_20_Paragraph_20_Font">
      <style:text-properties fo:color="#0f4761"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fo:letter-spacing="0.009cm" fo:font-weight="bold" style:font-weight-asian="bold" style:font-weight-complex="bold"/>
    </style:style>
    <style:style style:name="Intestazione_20_Carattere" style:display-name="Intestazione Carattere" style:family="text" style:parent-style-name="Default_20_Paragraph_20_Font">
      <style:text-properties style:font-name="Calibri" fo:font-size="11pt" style:letter-kerning="true" style:font-name-asian="Calibri1" style:font-size-asian="11pt" style:language-asian="ar" style:country-asian="SA" style:font-name-complex="Calibri1" style:font-size-complex="11pt"/>
    </style:style>
    <style:style style:name="Piè_20_di_20_pagina_20_Carattere" style:display-name="Piè di pagina Carattere" style:family="text" style:parent-style-name="Default_20_Paragraph_20_Font">
      <style:text-properties style:font-name="Calibri" fo:font-size="11pt" style:letter-kerning="true" style:font-name-asian="Calibri1" style:font-size-asian="11pt" style:language-asian="ar" style:country-asian="SA" style:font-name-complex="Calibri1" style:font-size-complex="11pt"/>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005cm" fo:margin-bottom="0cm" fo:line-height="100%" fo:orphans="0" fo:widows="0" fo:hyphenation-ladder-count="no-limit"/>
      <style:text-properties fo:hyphenate="true" fo:hyphenation-remain-char-count="2" fo:hyphenation-push-char-count="2"/>
    </style:style>
    <style:style style:name="MP2" style:family="paragraph" style:parent-style-name="Standard">
      <style:paragraph-properties fo:margin-left="2.697cm" fo:margin-right="0cm" fo:margin-top="0cm" fo:margin-bottom="0cm" fo:line-height="100%" fo:orphans="0" fo:widows="0" fo:hyphenation-ladder-count="no-limit" fo:text-indent="0cm" style:auto-text-indent="false"/>
      <style:text-properties fo:hyphenate="true" fo:hyphenation-remain-char-count="2" fo:hyphenation-push-char-count="2"/>
    </style:style>
    <style:style style:name="MT1" style:family="text">
      <style:text-properties style:font-name="Verdana" fo:font-size="12pt" fo:font-weight="bold" style:font-name-asian="Times New Roman1" style:font-size-asian="12pt" style:font-weight-asian="bold" style:font-name-complex="Verdana1"/>
    </style:style>
    <style:style style:name="MT2" style:family="text">
      <style:text-properties fo:color="#808080" style:font-name="Verdana" fo:font-size="12pt" fo:font-style="italic" fo:font-weight="bold" style:font-name-asian="Times New Roman1" style:font-size-asian="12pt" style:font-style-asian="italic" style:font-weight-asian="bold" style:font-name-complex="Verdana1"/>
    </style:style>
    <style:style style:name="M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g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Mfr2"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2cm" fo:margin-left="2cm" fo:margin-right="2cm" style:writing-mode="lr-tb" style:layout-grid-color="#c0c0c0" style:layout-grid-lines="41"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1.251cm" fo:margin-left="0cm" fo:margin-right="0cm" fo:margin-bottom="1.15cm" style:dynamic-spacing="true"/>
      </style:header-style>
      <style:footer-style/>
    </style:page-layout>
  </office:automatic-styles>
  <office:master-styles>
    <style:master-page style:name="Standard" style:page-layout-name="Mpm1">
      <style:header>
        <text:p text:style-name="MP1"><text:span text:style-name="MT1"><text:s text:c="36"/>Ministero dell’Istruzione <text:s/></text:span><draw:frame draw:style-name="Mfr1" text:anchor-type="char" svg:x="1.843cm" svg:y="0.258cm" svg:width="1.884cm" svg:height="1.859cm" draw:z-index="3"><draw:image xlink:href="Pictures/100000000000003A00000038C84F4F6A.png" xlink:type="simple" xlink:show="embed" xlink:actuate="onLoad"/></draw:frame><draw:frame draw:style-name="Mfr1" text:anchor-type="char" svg:x="16.769cm" svg:y="0.298cm" svg:width="3.637cm" svg:height="1.757cm" draw:z-index="7"><draw:image xlink:href="Pictures/100000000000011F0000008B75DED350.jpg" xlink:type="simple" xlink:show="embed" xlink:actuate="onLoad"/></draw:frame></text:p>
        <text:p text:style-name="MP2"><text:span text:style-name="MT2">Istituto Statale d’Istruzione Superiore ”V. Floriani”</text:span></text:p>
        <text:p text:style-name="MP2"><draw:frame draw:style-name="Mfr2" text:anchor-type="as-char" svg:width="0.041cm" svg:height="0.041cm" draw:z-index="11"><draw:image xlink:href="Pictures/100000000000018900000062B1E20766.jpg" xlink:type="simple" xlink:show="embed" xlink:actuate="onLoad"/></draw:frame><draw:frame draw:style-name="Mfr2" text:anchor-type="as-char" svg:width="0.041cm" svg:height="0.041cm" draw:z-index="15"><draw:image xlink:href="Pictures/100002010000029F0000001CB34CA47F.png" xlink:type="simple" xlink:show="embed" xlink:actuate="onLoad"/></draw:frame><draw:frame draw:style-name="Mfr2" text:anchor-type="as-char" svg:width="0.041cm" svg:height="0.041cm" draw:z-index="19"><draw:image xlink:href="Pictures/10000201000001BC0000007F9FBCDBC7.png" xlink:type="simple" xlink:show="embed" xlink:actuate="onLoad"/></draw:frame></text:p>
        <text:p text:style-nam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Ilaria Tremolada</meta:initial-creator>
    <dc:creator>Daniele Zangheri</dc:creator>
    <meta:editing-cycles>2</meta:editing-cycles>
    <meta:creation-date>2025-09-17T14:04:00</meta:creation-date>
    <dc:date>2025-09-18T07:19:08</dc:date>
    <meta:editing-duration>PT1S</meta:editing-duration>
    <meta:generator>OpenOffice/4.1.0$Unix OpenOffice.org_project/410m18$Build-9764</meta:generator>
    <meta:document-statistic meta:table-count="0" meta:image-count="5" meta:object-count="0" meta:page-count="3" meta:paragraph-count="27" meta:word-count="1698" meta:character-count="12120"/>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