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adornments="Regular" style:font-pitch="variable"/>
    <style:font-face style:name="Wingdings" svg:font-family="Wingdings" style:font-adornments="Regular" style:font-pitch="variable"/>
    <style:font-face style:name="Courier New" svg:font-family="'Courier New'" style:font-adornments="Regular" style:font-family-generic="modern" style:font-pitch="variable"/>
    <style:font-face style:name="Calibri" svg:font-family="Calibri" style:font-family-generic="roman" style:font-pitch="variable"/>
    <style:font-face style:name="Palatino Linotype" svg:font-family="'Palatino Linotyp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Symbol1" svg:font-family="Symbol"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office:font-face-decls>
  <office:automatic-styles>
    <style:style style:name="P1" style:family="paragraph" style:parent-style-name="Text_20_body">
      <style:text-properties style:font-name="Palatino Linotype" fo:font-size="11pt" fo:font-weight="normal" style:font-size-asian="11pt" style:font-weight-asian="normal" style:font-size-complex="11pt"/>
    </style:style>
    <style:style style:name="P2" style:family="paragraph" style:parent-style-name="Text_20_body">
      <style:text-properties fo:color="#00b0f0" style:font-name="Palatino Linotype" fo:font-size="11pt" fo:font-weight="normal" style:font-size-asian="11pt" style:font-weight-asian="normal" style:font-size-complex="11pt"/>
    </style:style>
    <style:style style:name="P3" style:family="paragraph" style:parent-style-name="Standard">
      <style:paragraph-properties fo:text-align="center" style:justify-single-word="false"/>
    </style:style>
    <style:style style:name="P4" style:family="paragraph" style:parent-style-name="Standard">
      <style:paragraph-properties fo:text-align="justify" style:justify-single-word="false"/>
      <style:text-properties style:font-name-complex="Arial1"/>
    </style:style>
    <style:style style:name="P5" style:family="paragraph" style:parent-style-name="Standard">
      <style:paragraph-properties fo:text-align="center" style:justify-single-word="false"/>
      <style:text-properties fo:font-size="12pt" style:font-size-asian="12pt" style:font-name-complex="Arial1" style:font-size-complex="12pt"/>
    </style:style>
    <style:style style:name="P6" style:family="paragraph" style:parent-style-name="Standard">
      <style:paragraph-properties fo:text-align="justify" style:justify-single-word="false"/>
      <style:text-properties fo:font-size="12pt" style:font-size-asian="12pt" style:font-name-complex="Arial1" style:font-size-complex="12pt"/>
    </style:style>
    <style:style style:name="P7" style:family="paragraph" style:parent-style-name="Standard">
      <style:paragraph-properties fo:text-align="center" style:justify-single-word="false"/>
      <style:text-properties fo:font-size="12pt" style:font-size-asian="12pt" style:font-size-complex="12pt"/>
    </style:style>
    <style:style style:name="P8" style:family="paragraph" style:parent-style-name="Standard">
      <style:paragraph-properties fo:text-align="center" style:justify-single-word="false"/>
      <style:text-properties fo:font-size="12pt" fo:font-weight="bold" style:font-size-asian="12pt" style:font-weight-asian="bold" style:font-name-complex="Arial1" style:font-size-complex="12pt" style:font-weight-complex="bold"/>
    </style:style>
    <style:style style:name="P9" style:family="paragraph" style:parent-style-name="Standard">
      <style:paragraph-properties fo:text-align="justify" style:justify-single-word="false"/>
    </style:style>
    <style:style style:name="P10" style:family="paragraph" style:parent-style-name="Standard" style:list-style-name="WWNum1">
      <style:paragraph-properties fo:text-align="justify" style:justify-single-word="false"/>
    </style:style>
    <style:style style:name="P11" style:family="paragraph" style:parent-style-name="Standard" style:list-style-name="WWNum2">
      <style:paragraph-properties fo:text-align="justify" style:justify-single-word="false"/>
    </style:style>
    <style:style style:name="P12" style:family="paragraph" style:parent-style-name="Standard">
      <style:paragraph-properties fo:text-align="justify" style:justify-single-word="false"/>
      <style:text-properties fo:font-size="11pt" fo:font-weight="bold" style:font-size-asian="11pt" style:font-weight-asian="bold" style:font-name-complex="Arial1" style:font-size-complex="11pt" style:font-weight-complex="bold"/>
    </style:style>
    <style:style style:name="P13" style:family="paragraph" style:parent-style-name="Standard">
      <style:paragraph-properties fo:text-align="justify" style:justify-single-word="false"/>
      <style:text-properties fo:font-weight="bold" style:font-weight-asian="bold" style:font-name-complex="Arial1" style:font-weight-complex="bold"/>
    </style:style>
    <style:style style:name="P14" style:family="paragraph" style:parent-style-name="Standard" style:master-page-name="Standard">
      <style:paragraph-properties fo:text-align="center" style:justify-single-word="false" style:page-number="auto"/>
    </style:style>
    <style:style style:name="P15" style:family="paragraph" style:parent-style-name="Footer">
      <style:paragraph-properties fo:text-align="center" style:justify-single-word="false"/>
    </style:style>
    <style:style style:name="T1" style:family="text">
      <style:text-properties style:font-name-complex="Arial1"/>
    </style:style>
    <style:style style:name="T2" style:family="text">
      <style:text-properties fo:font-size="12pt" style:font-size-asian="12pt" style:font-name-complex="Arial1" style:font-size-complex="12pt"/>
    </style:style>
    <style:style style:name="T3" style:family="text">
      <style:text-properties fo:font-size="12pt" style:font-size-asian="12pt" style:font-size-complex="12pt"/>
    </style:style>
    <style:style style:name="T4" style:family="text">
      <style:text-properties fo:font-size="12pt" fo:font-weight="bold" style:font-size-asian="12pt" style:font-weight-asian="bold" style:font-name-complex="Arial1" style:font-size-complex="12pt" style:font-weight-complex="bold"/>
    </style:style>
    <style:style style:name="T5" style:family="text">
      <style:text-properties fo:font-weight="bold" style:font-weight-asian="bold" style:font-name-complex="Arial1" style:font-weight-complex="bold"/>
    </style:style>
    <style:style style:name="T6" style:family="text">
      <style:text-properties style:font-name="Palatino Linotype" fo:font-size="11pt" fo:font-weight="normal" style:font-size-asian="11pt" style:font-weight-asian="normal" style:font-size-complex="11pt"/>
    </style:style>
    <style:style style:name="T7" style:family="text">
      <style:text-properties style:font-name="Palatino Linotype" fo:font-size="11pt" fo:font-style="italic" fo:font-weight="normal" style:font-size-asian="11pt" style:font-style-asian="italic" style:font-weight-asian="normal" style:font-size-complex="11pt"/>
    </style:style>
    <style:style style:name="T8" style:family="text">
      <style:text-properties fo:font-size="11pt" style:font-size-asian="11pt" style:font-name-complex="Arial1" style:font-size-complex="11pt"/>
    </style:style>
    <style:style style:name="T9" style:family="text">
      <style:text-properties fo:font-size="11pt" fo:font-weight="bold" style:font-size-asian="11pt" style:font-weight-asian="bold" style:font-name-complex="Arial1" style:font-size-complex="11pt"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4"><text:span text:style-name="T4">MODULO DI CONSENSO INFORMATO</text:span></text:p>
      <text:p text:style-name="P3"><text:span text:style-name="T4">PER IL CENTRO DI INFORMAZIONE E CONSULENZA <text:s/>AI MINORENNI <text:s/>(SPORTELLO CIC)</text:span></text:p>
      <text:p text:style-name="P1"/>
      <text:p text:style-name="Text_20_body"><text:span text:style-name="T6">La sottoscritta____________________________________________________________________</text:span></text:p>
      <text:p text:style-name="Text_20_body"><text:span text:style-name="T6">nata a__________________________________________ il _______________________________</text:span></text:p>
      <text:p text:style-name="Text_20_body"><text:span text:style-name="T6">residente a______________________________ in via ___________________________________</text:span></text:p>
      <text:p text:style-name="Text_20_body"><text:span text:style-name="T6">codice fiscale____________________________________________</text:span></text:p>
      <text:p text:style-name="Text_20_body"><text:span text:style-name="T7">[N.B. in questo spazio inserire tutti i dati utili della madre.]</text:span></text:p>
      <text:p text:style-name="P1"/>
      <text:p text:style-name="Text_20_body"><text:span text:style-name="T6">il sottoscritto_____________________________________________________________________</text:span></text:p>
      <text:p text:style-name="Text_20_body"><text:span text:style-name="T6">nato a______________________________________ il ___________________________________</text:span></text:p>
      <text:p text:style-name="Text_20_body"><text:span text:style-name="T6">residente a_______________________________ in via __________________________________ </text:span></text:p>
      <text:p text:style-name="Text_20_body"><text:span text:style-name="T6">codice fiscale____________________________________________</text:span></text:p>
      <text:p text:style-name="Text_20_body"><text:span text:style-name="T7">[N.B. in questo spazio inserire tutti i dati utili del padre.]</text:span></text:p>
      <text:p text:style-name="P2"/>
      <text:p text:style-name="Text_20_body"><text:span text:style-name="T6">Genitori del/la minore _____________________________________________________________</text:span></text:p>
      <text:p text:style-name="P1"/>
      <text:p text:style-name="Text_20_body"><text:span text:style-name="T6">Frequentante la classe________________________________________________________</text:span></text:p>
      <text:p text:style-name="P8"/>
      <text:p text:style-name="P8"/>
      <text:p text:style-name="P3"><text:span text:style-name="T4">DICHIARANO</text:span></text:p>
      <text:p text:style-name="P9"><text:span text:style-name="T1">di aver preso conoscenza del progetto CIC , centro informazione e consulenza, </text:span><text:span text:style-name="T5">gestito dalla dott.ssa Rosetta Grassi ,</text:span><text:span text:style-name="T1"> </text:span><text:span text:style-name="T5">psicologa <text:s/>iscritta all’Albo degli Psicologi della Lombardia n.4416</text:span><text:span text:style-name="T1">, di aver preso visione del consenso informato e dell’informativa completa sulla Privacy pubblicato nel sito di Istituto e della finalità che questo progetto intende perseguire ai fini del benessere e del successo formativo degli studenti.</text:span></text:p>
      <text:p text:style-name="P9"><text:span text:style-name="T1">Di essere a conoscenza che i colloqui psicologici resi in presenza presso l’Istituto avranno durata minima a discrezione dell’operatrice e comunque massima di 45 minuti; che la durata globale dell’intervento non è definibile a priori, si concorderanno di volta in volta obiettivi e tempi in funzione delle specifiche situazioni e nel rispetto del numero delle richieste giornaliere; che è esclusa dall’intervento ogni azione che possa qualificarsi come “diagnosi” o “terapia”.</text:span></text:p>
      <text:p text:style-name="P9"><text:span text:style-name="T1">La professionista, nello svolgimento delle proprie funzioni è tenuta all’osservanza del Codice Deontologico degli Psicologi Italiani reperibile online (</text:span><text:a xlink:type="simple" xlink:href="http://www.opl.it" text:style-name="Internet_20_link" text:visited-style-name="Visited_20_Internet_20_Link">www.opl.it</text:a><text:span text:style-name="T1">). I dati personali e sensibili della persona <text:s text:c="2"/>che si rivolgerà allo Sportello di Ascolto, coperti da segreto professionale, saranno utilizzati esclusivamente per le esigenze del trattamento, in conformità con quanto previsto dalla normativa vigente (GDPR n. 679/2016) e dal Codice Deontologico.</text:span></text:p>
      <text:p text:style-name="P9"><text:span text:style-name="T1">Qualora per i colloqui si attiverà la modalità telematica tramite le piattaforme Skype, Google Meet, Whatsapp, varranno le medesime condizioni suddette.</text:span></text:p>
      <text:p text:style-name="P4"/>
      <text:p text:style-name="P3"><text:span text:style-name="T4">AUTORIZZANO</text:span></text:p>
      <text:p text:style-name="P3"><text:span text:style-name="T2">Il/la proprio figlio/a <text:s/>ad usufruire, qualora ne sentisse la necessità, dello Sportello di <text:s/>Informazione e Consulenza affidato alla dott.ssa Rosetta Grassi, psicologa</text:span></text:p>
      <text:p text:style-name="P5"/>
      <text:p text:style-name="P3"><text:span text:style-name="T2">SI’ </text:span><text:span text:style-name="T3">□</text:span><text:span text:style-name="T2"> <text:s text:c="65"/>NO </text:span><text:span text:style-name="T3">□</text:span></text:p>
      <text:p text:style-name="P3"><text:span text:style-name="T4">PRESTANO ILCONSENSO</text:span></text:p>
      <text:p text:style-name="P3"><text:span text:style-name="T2">Al trattamento dei dati sensibili ai sensi del GDPR (Regolamento UE 2016/679)</text:span></text:p>
      <text:p text:style-name="P5"/>
      <text:p text:style-name="P3"><text:span text:style-name="T2">SI’ </text:span><text:span text:style-name="T3">□</text:span><text:span text:style-name="T2"> <text:s text:c="66"/>NO </text:span><text:span text:style-name="T3">□</text:span></text:p>
      <text:p text:style-name="P7"/>
      <text:p text:style-name="P9"><text:span text:style-name="T2">Luogo e data ___________________________________________</text:span></text:p>
      <text:p text:style-name="P6"/>
      <text:p text:style-name="P9"><text:span text:style-name="T2">FIRMA DEL PADRE <text:s text:c="8"/>_______________________________________________</text:span></text:p>
      <text:p text:style-name="P9"><text:span text:style-name="T2"><text:s/></text:span></text:p>
      <text:p text:style-name="P9"><text:span text:style-name="T2">FIRMA DELLA MADRE <text:s text:c="2"/>_______________________________________________</text:span></text:p>
      <text:p text:style-name="P9"><text:span text:style-name="T2">Firme congiunte di entrambi i genitori esercenti la patria potestà/affidatari/tutori</text:span></text:p>
      <text:p text:style-name="P6"/>
      <text:p text:style-name="P9"><text:span text:style-name="T9">In caso di unica firma</text:span><text:span text:style-name="T8">: il sottoscritto/a, consapevole delle conseguenze amministrative e penali per chi rilascia dichiarazioni non corrispondenti a verità, ai sensi del DPR 245/2000 dichiara di aver effettuato la scelta/richiesta in osservanza delle disposizioni sulla responsabilità genitoriale di cui all’art. 316,337ter e 337quater del codice civile, che richiedono il consenso di entrambi i genitori</text:span></text:p>
      <text:p text:style-name="P9"><text:span text:style-name="T2"><text:s/></text:span></text:p>
      <text:p text:style-name="P6"/>
      <text:p text:style-name="P9"><text:span text:style-name="T2">FIRMA <text:s text:c="3"/>_______________________________________________</text:span></text:p>
      <text:p text:style-name="P12"><text:soft-page-break/></text:p>
      <text:p text:style-name="P3"><text:span text:style-name="T5">SERVIZIO SPORTELLO CIC</text:span></text:p>
      <text:p text:style-name="P3"><text:span text:style-name="T5">TRATTAMENTO DEI DATI PERSONALI</text:span></text:p>
      <text:p text:style-name="P3"><text:span text:style-name="T5">INFORMATIVA AI SENSI DELL’ART. 13 DEL D.LGS 196/2003</text:span></text:p>
      <text:p text:style-name="P13"/>
      <text:p text:style-name="P9"><text:span text:style-name="T1">Con la presente si informa che il Regolamento UE 2016/679 prevede e rafforza la protezione e il trattamento dei dati personali secondo principi di correttezza, liceità, trasparenza, tutela della riservatezza e dei diritti dell’interessato <text:s/>in merito ai propri dati sensibili.</text:span></text:p>
      <text:list xml:id="list7028418480072282712" text:style-name="WWNum1">
        <text:list-item>
          <text:p text:style-name="P10"><text:span text:style-name="T1">Titolare del trattamento è la dott.ssa grassi Rosetta, la quale è responsabile dei dati personali</text:span></text:p>
        </text:list-item>
        <text:list-item>
          <text:p text:style-name="P10"><text:span text:style-name="T1">I dati personali, i dati sensibili quanto correlato agli interventi psicologici, ivi compresi gli appunti personali, possono essere oggetto di trattamento solo con il consenso scritto e per la finalità specifica per la quale sono stati raccolti. I dati verranno trattati con le seguenti :</text:span></text:p>
        </text:list-item>
      </text:list>
      <text:list xml:id="list4244766588280502302" text:style-name="WWNum2">
        <text:list-item>
          <text:p text:style-name="P11"><text:span text:style-name="T1">per gestire i rapporti funzionali volti all’espletamento dell’incarico professionale richiesto</text:span></text:p>
        </text:list-item>
        <text:list-item>
          <text:p text:style-name="P11"><text:span text:style-name="T1">per eventuali contatti legati alla prestazione professionale, anche telefonici e per e-mail </text:span></text:p>
        </text:list-item>
        <text:list-item>
          <text:p text:style-name="P11"><text:span text:style-name="T1">per gestire come dato aggregato statistiche organizzative e contabili</text:span></text:p>
        </text:list-item>
      </text:list>
      <text:list xml:id="list1343404404" text:continue-list="list7028418480072282712" text:style-name="WWNum1">
        <text:list-item>
          <text:p text:style-name="P10"><text:span text:style-name="T1">qualora lo sportello di supporto psicologico si avvalesse dello strumento del colloquio a distanza, tramite telefono, scambio di mail, e appositi software per la comunicazione restano salvi il rispetto del Codice Deontologico e della normativa sulla Privacy</text:span></text:p>
        </text:list-item>
        <text:list-item>
          <text:p text:style-name="P10"><text:span text:style-name="T1">qualora lo Sportello di supporto psicologico si avvalesse dello strumento del colloquio a distanza, tramite telefono, scambio di mail e appositi software per la comunicazione, non saranno presenti vicino alla psicologa e vicino all’utente altre persone durante la consultazione psicologica; il colloquio avverrà per entrambi n un luogo privato, riservato ed in assenza di terzi non dichiarati e non potranno essere registrati né diffusi gli scambi o parte di essi</text:span></text:p>
        </text:list-item>
        <text:list-item>
          <text:p text:style-name="P10"><text:span text:style-name="T1">i dati personali saranno sottoposti a modalità di trattamento sia elettronico sia cartaceo (con modalità informatiche e manuali) e saranno adottate tutte le procedure idonee a proteggere la riservatezza, nel rispetto delle norme vigenti e del segreto professionale</text:span></text:p>
        </text:list-item>
        <text:list-item>
          <text:p text:style-name="P10"><text:span text:style-name="T1"><text:s/>saranno utilizzate misure di sicurezza al fine di garantire la protezione, la sicurezza, l’integrità e l’accessibilità dei dati personali</text:span></text:p>
        </text:list-item>
        <text:list-item>
          <text:p text:style-name="P10"><text:span text:style-name="T1">I dati personali verranno conservati soltanto per il tempo necessario al conseguimento delle finalità per le quali i dati sono stati raccolti o per qualsiasi finalità legittima ad essi collegata</text:span></text:p>
        </text:list-item>
        <text:list-item>
          <text:p text:style-name="P10"><text:span text:style-name="T1">Il conferimento dei dati è facoltativo, ma in caso di rifiuto non sarà possibile svolgere l’attività professionale richiesta e gli obblighi di legge da essa derivati</text:span></text:p>
        </text:list-item>
        <text:list-item>
          <text:p text:style-name="P10"><text:span text:style-name="T1">I dati personali potrebbero dover essere resi accessibili alle Autorità Sanitarie e/o Giudiziarie sulla base di precisi doveri di legge. In tutti gli altri casi, ogni comunicazione potrà avvenire solo previo esplicito consenso <text:s text:c="2"/></text:span></text:p>
        </text:list-item>
        <text:list-item>
          <text:p text:style-name="P10"><text:span text:style-name="T1">Lei ha il diritto di ottenere la conferma che sia in corso o meno il trattamento dei suoi dati e, in tal caso, di ottenere l’accesso a tali dati e alle seguenti informazioni le finalità del trattamento; le categorie di dati trattati; i destinatari o le categorie di destinatari a cui i dati personali sono stati o saranno comunicati; il periodo di conservazione dei dati personali previsto. Lei può esercitare il diritto di rettifica, il diritto di cancellazione dei dati personali chela riguardano. Ha il diritto di proporre reclamo innanzi alle autorità di controllo (Autorità Garante per la protezione dei dati personali – </text:span><text:a xlink:type="simple" xlink:href="http://www.garanteprivacy.it" text:style-name="Internet_20_link" text:visited-style-name="Visited_20_Internet_20_Link">www.garanteprivacy.it</text:a><text:span text:style-name="T1">). Lei ha il diritto di revocare il suo consenso in ogni momento senza pregiudizio della liceità del trattamento basata sul consenso prima della revoca. Ove applicabili, lei ha il diritto all’oblio, il diritto alla limitazione del trattamento, il diritto alla portabilità dei dati, il diritto fi opporsi in qualsiasi momento al trattamento dei dati personali che la riguardano <text:s text:c="5"/></text:span></text:p>
        </text:list-item>
        <text:list-item>
          <text:p text:style-name="P10"><text:span text:style-name="T1">I suddetti diritti possono essere esercitati in qualsiasi momento inviando comunicazione scritta al Titolare del trattamento dati, dott.ssa Grassi Rosetta, reperibile all’indirizzo mail rosy.grassi</text:span>@iisfloriani.org</text:p>
        </text:list-item>
        <text:list-item>
          <text:p text:style-name="P10"><text:span text:style-name="T1">Il Titolare del trattamento non effettua in alcun modo la vendita o l’affitto dei dati personali. Non è presente un processo decisionale automatizzato. I dati non vengono conferiti a paesi fuori dall’Unione Europea e/o fornitori <text:s text:c="2"/>di servizi non armonizzati ai sensi del GDPR</text:span></text:p>
        </text:list-item>
      </text:list>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adornments="Regular" style:font-pitch="variable"/>
    <style:font-face style:name="Wingdings" svg:font-family="Wingdings" style:font-adornments="Regular" style:font-pitch="variable"/>
    <style:font-face style:name="Courier New" svg:font-family="'Courier New'" style:font-adornments="Regular" style:font-family-generic="modern" style:font-pitch="variable"/>
    <style:font-face style:name="Calibri" svg:font-family="Calibri" style:font-family-generic="roman" style:font-pitch="variable"/>
    <style:font-face style:name="Palatino Linotype" svg:font-family="'Palatino Linotyp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Symbol1" svg:font-family="Symbol"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fo:line-height="107%" style:text-autospace="ideograph-alpha" style:line-break="strict" style:writing-mode="lr-tb" style:font-independent-line-spacing="false">
        <style:tab-stops/>
      </style:paragraph-properties>
      <style:text-properties style:use-window-font-color="true" fo:font-size="11pt" fo:language="it" fo:country="IT" style:letter-kerning="true" style:font-size-asian="11pt" style:language-asian="en" style:country-asian="US" style:font-size-complex="11pt" style:language-complex="ar" style:country-complex="SA"/>
    </style:default-style>
    <style:default-style style:family="paragraph">
      <style:paragraph-properties fo:margin-top="0cm" fo:margin-bottom="0.282cm" fo:line-height="107%" fo:hyphenation-ladder-count="no-limit" style:text-autospace="ideograph-alpha" style:punctuation-wrap="hanging" style:line-break="strict" style:tab-stop-distance="1.249cm" style:writing-mode="page"/>
      <style:text-properties style:use-window-font-color="true" style:font-name="Calibri" fo:font-size="11pt" fo:language="it" fo:country="IT" style:letter-kerning="true" style:font-name-asian="Arial Unicode MS" style:font-size-asian="11pt" style:language-asian="en" style:country-asian="US" style:font-name-complex="Calibri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margin-top="0cm" fo:margin-bottom="0cm" style:line-height-at-least="0.176cm" fo:orphans="2" fo:widows="2" fo:hyphenation-ladder-count="no-limit" style:writing-mode="lr-tb"/>
      <style:text-properties style:use-window-font-color="true" style:font-name="Times New Roman" fo:font-size="10pt" style:letter-kerning="true" style:font-name-asian="Times New Roman1" style:font-size-asian="10pt" style:language-asian="ar" style:country-asian="SA" style:font-name-complex="Times New Roman1" style:font-size-complex="10pt"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default-outline-level="" style:list-style-name="" style:class="text">
      <style:paragraph-properties fo:line-height="100%" fo:text-align="justify" style:justify-single-word="false" fo:hyphenation-ladder-count="no-limit"/>
      <style:text-properties fo:font-size="12pt" fo:font-weight="bold" style:letter-kerning="true" style:font-size-asian="12pt" style:language-asian="it" style:country-asian="IT" style:font-weight-asian="bold" fo:hyphenate="true" fo:hyphenation-remain-char-count="2" fo:hyphenation-push-char-count="2"/>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er" style:family="paragraph" style:parent-style-name="Standard" style:default-outline-level="" style:list-style-name="" style:class="extra">
      <style:paragraph-properties text:number-lines="false" text:line-number="0">
        <style:tab-stops>
          <style:tab-stop style:position="8.5cm" style:type="center"/>
          <style:tab-stop style:position="17cm" style:type="right"/>
        </style:tab-stops>
      </style:paragraph-properties>
    </style:style>
    <style:style style:name="m_5f_-1702935195525901848gmail-msobodytext" style:display-name="m_-1702935195525901848gmail-msobodytext" style:family="paragraph" style:parent-style-name="Standard" style:default-outline-level="" style:list-style-name="">
      <style:paragraph-properties fo:margin-top="0.176cm" fo:margin-bottom="0.176cm" fo:line-height="100%" fo:hyphenation-ladder-count="no-limit"/>
      <style:text-properties style:letter-kerning="true" style:language-asian="it" style:country-asian="IT" style:font-name-complex="Calibri1" fo:hyphenate="true" fo:hyphenation-remain-char-count="2" fo:hyphenation-push-char-count="2"/>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Default_20_Paragraph_20_Font" style:display-name="Default Paragraph Font" style:family="text"/>
    <style:style style:name="Internet_20_link" style:display-name="Internet link" style:family="text">
      <style:text-properties fo:color="#0000ff" style:font-name="Times New Roman" fo:language="zxx" fo:country="none" style:text-underline-style="solid" style:text-underline-width="auto" style:text-underline-color="font-color" style:language-asian="zxx" style:country-asian="none" style:font-name-complex="Times New Roman1" style:language-complex="zxx" style:country-complex="none"/>
    </style:style>
    <style:style style:name="Intestazione_20_Carattere" style:display-name="Intestazione Carattere" style:family="text" style:parent-style-name="Default_20_Paragraph_20_Font">
      <style:text-properties style:font-name="Times New Roman" fo:font-size="10pt" style:letter-kerning="true" style:font-name-asian="Times New Roman1" style:font-size-asian="10pt" style:language-asian="ar" style:country-asian="SA" style:font-name-complex="Times New Roman1" style:font-size-complex="10pt"/>
    </style:style>
    <style:style style:name="Unresolved_20_Mention" style:display-name="Unresolved Mention" style:family="text" style:parent-style-name="Default_20_Paragraph_20_Font">
      <style:text-properties fo:color="#605e5c"/>
    </style:style>
    <style:style style:name="Corpo_20_testo_20_Carattere" style:display-name="Corpo testo Carattere" style:family="text" style:parent-style-name="Default_20_Paragraph_20_Font">
      <style:text-properties style:font-name="Times New Roman" fo:font-size="12pt" fo:font-weight="bold" style:font-name-asian="Times New Roman1" style:font-size-asian="12pt" style:language-asian="it" style:country-asian="IT" style:font-weight-asian="bold" style:font-name-complex="Times New Roman1" style:font-size-complex="10pt"/>
    </style:style>
    <style:style style:name="ListLabel_20_1" style:display-name="ListLabel 1" style:family="text">
      <style:text-properties style:font-name-complex="Symbol1"/>
    </style:style>
    <style:style style:name="ListLabel_20_2" style:display-name="ListLabel 2" style:family="text">
      <style:text-properties style:font-name-complex="Courier New1"/>
    </style:style>
    <style:style style:name="ListLabel_20_3" style:display-name="ListLabel 3" style:family="text">
      <style:text-properties style:font-name-complex="Wingdings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 style:num-suffix="" text:bullet-char="">
        <style:list-level-properties text:list-level-position-and-space-mode="label-alignment">
          <style:list-level-label-alignment text:label-followed-by="listtab" fo:text-indent="-0.635cm" fo:margin-left="1.482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752cm"/>
        </style:list-level-properties>
        <style:text-properties style:font-name="Courier New"/>
      </text:list-level-style-bullet>
      <text:list-level-style-bullet text:level="3" text:style-name="ListLabel_20_3" style:num-suffix="" text:bullet-char="">
        <style:list-level-properties text:list-level-position-and-space-mode="label-alignment">
          <style:list-level-label-alignment text:label-followed-by="listtab" fo:text-indent="-0.635cm" fo:margin-left="4.022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fo:text-indent="-0.635cm" fo:margin-left="5.292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562cm"/>
        </style:list-level-properties>
        <style:text-properties style:font-name="Courier New"/>
      </text:list-level-style-bullet>
      <text:list-level-style-bullet text:level="6" text:style-name="ListLabel_20_3" style:num-suffix="" text:bullet-char="">
        <style:list-level-properties text:list-level-position-and-space-mode="label-alignment">
          <style:list-level-label-alignment text:label-followed-by="listtab" fo:text-indent="-0.635cm" fo:margin-left="7.83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fo:text-indent="-0.635cm" fo:margin-left="9.102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372cm"/>
        </style:list-level-properties>
        <style:text-properties style:font-name="Courier New"/>
      </text:list-level-style-bullet>
      <text:list-level-style-bullet text:level="9" text:style-name="ListLabel_20_3" style:num-suffix="" text:bullet-char="">
        <style:list-level-properties text:list-level-position-and-space-mode="label-alignment">
          <style:list-level-label-alignment text:label-followed-by="listtab" fo:text-indent="-0.635cm" fo:margin-left="11.64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cm" fo:margin-bottom="1cm" fo:margin-left="2cm" fo:margin-right="2cm" style:writing-mode="lr-tb" style:layout-grid-color="#c0c0c0" style:layout-grid-lines="40"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0cm" fo:margin-top="0.499cm"/>
      </style:footer-style>
    </style:page-layout>
  </office:automatic-styles>
  <office:master-styles>
    <style:master-page style:name="Standard" style:page-layout-name="Mpm1">
      <style:footer>
        <text:p text:style-name="MP1"><text:page-number text:select-page="current">1</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osy</meta:initial-creator>
    <dc:creator>Daniele Zangheri</dc:creator>
    <meta:editing-cycles>3</meta:editing-cycles>
    <meta:print-date>2024-03-04T09:15:00</meta:print-date>
    <meta:creation-date>2024-03-04T09:23:00</meta:creation-date>
    <dc:date>2024-09-20T17:33:56</dc:date>
    <meta:editing-duration>PT1M46S</meta:editing-duration>
    <meta:generator>OpenOffice/4.1.0$Unix OpenOffice.org_project/410m18$Build-9764</meta:generator>
    <meta:document-statistic meta:table-count="0" meta:image-count="0" meta:object-count="0" meta:page-count="2" meta:paragraph-count="53" meta:word-count="1052" meta:character-count="7968"/>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