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png" manifest:full-path="Thumbnails/thumbnail.png"/>
  <manifest:file-entry manifest:media-type="application/binary" manifest:full-path="layout-cache"/>
  <manifest:file-entry manifest:media-type="text/xml" manifest:full-path="content.xml"/>
  <manifest:file-entry manifest:media-type="image/png" manifest:full-path="Pictures/10000200000000A100000064BAF139FC.png"/>
  <manifest:file-entry manifest:media-type="image/png" manifest:full-path="Pictures/10000201000000E7000000DA3918169D.png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rdf+xml" manifest:full-path="manifest.rdf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, 'Arial Unicode MS'"/>
    <style:font-face style:name="Calibri1" svg:font-family="Calibri" style:font-pitch="variable"/>
    <style:font-face style:name="Mangal" svg:font-family="Mangal" style:font-pitch="variable"/>
    <style:font-face style:name="Microsoft YaHei" svg:font-family="'Microsoft YaHei'" style:font-pitch="variable"/>
    <style:font-face style:name="OpenSymbol1" svg:font-family="OpenSymbol, 'Arial Unicode MS'" style:font-pitch="variable"/>
    <style:font-face style:name="SimSun" svg:font-family="SimSun" style:font-pitch="variable"/>
    <style:font-face style:name="Symbol1" svg:font-family="Symbol" style:font-pitch="variable"/>
    <style:font-face style:name="Calibri" svg:font-family="Calibri" style:font-family-generic="roman" style:font-pitch="variable"/>
    <style:font-face style:name="Liberation Sans" svg:font-family="'Liberation Sans', Arial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Wingdings" svg:font-family="Wingdings" style:font-family-generic="roman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Arial Narrow" svg:font-family="'Arial Narrow'" style:font-family-generic="swiss" style:font-pitch="variable"/>
    <style:font-face style:name="Arial Unicode MS1" svg:font-family="'Arial Unicode MS'" style:font-family-generic="swiss" style:font-pitch="variable"/>
    <style:font-face style:name="Lucida Sans" svg:font-family="'Lucida Sans'" style:font-family-generic="swiss" style:font-pitch="variable"/>
    <style:font-face style:name="Arial Unicode MS" svg:font-family="'Arial Unicode MS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17.803cm" fo:margin-left="0.187cm" table:align="left" style:writing-mode="lr-tb"/>
    </style:style>
    <style:style style:name="Tabella1.A" style:family="table-column">
      <style:table-column-properties style:column-width="8.045cm"/>
    </style:style>
    <style:style style:name="Tabella1.B" style:family="table-column">
      <style:table-column-properties style:column-width="4.441cm"/>
    </style:style>
    <style:style style:name="Tabella1.C" style:family="table-column">
      <style:table-column-properties style:column-width="5.316cm"/>
    </style:style>
    <style:style style:name="Tabella1.1" style:family="table-row">
      <style:table-row-properties style:min-row-height="0.633cm" style:keep-together="true" fo:keep-together="auto"/>
    </style:style>
    <style:style style:name="Tabella1.A1" style:family="table-cell">
      <style:table-cell-properties style:vertical-align="top" fo:padding="0cm" fo:border-left="0.002cm solid #000000" fo:border-right="none" fo:border-top="0.002cm solid #000000" fo:border-bottom="0.002cm solid #000000" style:writing-mode="lr-tb"/>
    </style:style>
    <style:style style:name="Tabella1.C1" style:family="table-cell">
      <style:table-cell-properties style:vertical-align="top" fo:padding="0cm" fo:border="0.002cm solid #000000" style:writing-mode="lr-tb"/>
    </style:style>
    <style:style style:name="Tabella1.2" style:family="table-row">
      <style:table-row-properties style:min-row-height="0.63cm" style:keep-together="true" fo:keep-together="auto"/>
    </style:style>
    <style:style style:name="Tabella1.4" style:family="table-row">
      <style:table-row-properties style:min-row-height="1.139cm" style:keep-together="true" fo:keep-together="auto"/>
    </style:style>
    <style:style style:name="Tabella1.A5" style:family="table-cell">
      <style:table-cell-properties style:vertical-align="top" fo:padding="0cm" fo:border-left="0.002cm solid #000000" fo:border-right="none" fo:border-top="none" fo:border-bottom="0.002cm solid #000000" style:writing-mode="lr-tb"/>
    </style:style>
    <style:style style:name="Tabella1.C5" style:family="table-cell">
      <style:table-cell-properties style:vertical-align="top" fo:padding="0cm" fo:border-left="0.002cm solid #000000" fo:border-right="0.002cm solid #000000" fo:border-top="none" fo:border-bottom="0.002cm solid #000000" style:writing-mode="lr-tb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size="10pt" style:font-size-asian="10pt" style:font-size-complex="10pt"/>
    </style:style>
    <style:style style:name="P3" style:family="paragraph" style:parent-style-name="Standard">
      <style:paragraph-properties fo:text-align="justify" style:justify-single-word="false"/>
    </style:style>
    <style:style style:name="P4" style:family="paragraph" style:parent-style-name="Standard">
      <style:paragraph-properties fo:text-align="justify" style:justify-single-word="false"/>
      <style:text-properties style:font-name="Times New Roman" fo:font-size="10pt" style:font-size-asian="10pt" style:font-name-complex="Times New Roman" style:font-size-complex="10pt"/>
    </style:style>
    <style:style style:name="P5" style:family="paragraph" style:parent-style-name="Text_20_body">
      <style:paragraph-properties fo:margin-left="0cm" fo:margin-right="0.06cm" fo:margin-top="0cm" fo:margin-bottom="0cm" style:line-height-at-least="0.176cm" fo:text-align="center" style:justify-single-word="false" fo:hyphenation-ladder-count="no-limit" fo:text-indent="0cm" style:auto-text-indent="false"/>
      <style:text-properties fo:color="#808080" style:font-name="Arial" fo:font-size="14pt" fo:font-style="italic" fo:font-weight="bold" style:font-name-asian="Times New Roman" style:font-size-asian="14pt" style:language-asian="he" style:country-asian="IL" style:font-style-asian="italic" style:font-weight-asian="bold" style:font-name-complex="Arial" style:font-size-complex="12pt" style:language-complex="he" style:country-complex="IL" style:font-style-complex="italic" fo:hyphenate="true" fo:hyphenation-remain-char-count="2" fo:hyphenation-push-char-count="2"/>
    </style:style>
    <style:style style:name="P6" style:family="paragraph" style:parent-style-name="Text_20_body">
      <style:paragraph-properties fo:margin-left="0cm" fo:margin-right="0.06cm" fo:margin-top="0cm" fo:margin-bottom="0cm" style:line-height-at-least="0.176cm" fo:text-align="center" style:justify-single-word="false" fo:hyphenation-ladder-count="no-limit" fo:text-indent="0cm" style:auto-text-indent="false"/>
      <style:text-properties fo:color="#808080" style:font-name="Arial" fo:font-size="20pt" fo:font-style="italic" fo:font-weight="bold" style:font-name-asian="Times New Roman" style:font-size-asian="20pt" style:language-asian="he" style:country-asian="IL" style:font-style-asian="italic" style:font-weight-asian="bold" style:font-name-complex="Arial" style:font-size-complex="12pt" style:language-complex="he" style:country-complex="IL" style:font-style-complex="italic" fo:hyphenate="true" fo:hyphenation-remain-char-count="2" fo:hyphenation-push-char-count="2"/>
    </style:style>
    <style:style style:name="P7" style:family="paragraph" style:parent-style-name="Standard">
      <style:paragraph-properties fo:margin-left="0cm" fo:margin-right="0.06cm" fo:margin-top="0cm" fo:margin-bottom="0cm" style:line-height-at-least="0.176cm" fo:text-align="center" style:justify-single-word="false" fo:hyphenation-ladder-count="no-limit" fo:text-indent="0cm" style:auto-text-indent="false"/>
      <style:text-properties style:font-name="Verdana" fo:font-size="8pt" fo:font-style="italic" fo:font-weight="bold" style:font-name-asian="Times New Roman" style:font-size-asian="8pt" style:language-asian="he" style:country-asian="IL" style:font-style-asian="italic" style:font-weight-asian="bold" style:font-name-complex="Verdana" style:font-size-complex="12pt" style:language-complex="he" style:country-complex="IL" fo:hyphenate="true" fo:hyphenation-remain-char-count="2" fo:hyphenation-push-char-count="2"/>
    </style:style>
    <style:style style:name="P8" style:family="paragraph" style:parent-style-name="Header">
      <style:paragraph-properties fo:margin-top="0cm" fo:margin-bottom="0.212cm" style:line-height-at-least="0.176cm" fo:text-align="center" style:justify-single-word="false" fo:hyphenation-ladder-count="no-limit">
        <style:tab-stops/>
      </style:paragraph-properties>
      <style:text-properties style:font-name="Arial" fo:font-size="10pt" style:font-name-asian="Times New Roman" style:font-size-asian="10pt" style:language-asian="he" style:country-asian="IL" style:font-name-complex="Arial" style:font-size-complex="12pt" style:language-complex="he" style:country-complex="IL" fo:hyphenate="true" fo:hyphenation-remain-char-count="2" fo:hyphenation-push-char-count="2"/>
    </style:style>
    <style:style style:name="P9" style:family="paragraph" style:parent-style-name="Standard">
      <style:paragraph-properties fo:margin-top="0cm" fo:margin-bottom="0cm" style:line-height-at-least="0.176cm" fo:text-align="center" style:justify-single-word="false" fo:hyphenation-ladder-count="no-limit"/>
      <style:text-properties fo:hyphenate="true" fo:hyphenation-remain-char-count="2" fo:hyphenation-push-char-count="2"/>
    </style:style>
    <style:style style:name="P10" style:family="paragraph" style:parent-style-name="Header">
      <style:paragraph-properties fo:margin-top="0cm" fo:margin-bottom="0cm" style:line-height-at-least="0.176cm" fo:text-align="end" style:justify-single-word="false" fo:hyphenation-ladder-count="no-limit">
        <style:tab-stops>
          <style:tab-stop style:position="7.001cm"/>
        </style:tab-stops>
      </style:paragraph-properties>
      <style:text-properties style:font-name="Times New Roman" fo:font-size="10pt" style:font-name-asian="Times New Roman" style:font-size-asian="10pt" style:language-asian="he" style:country-asian="IL" style:font-name-complex="Times New Roman" style:font-size-complex="10pt" style:language-complex="he" style:country-complex="IL" fo:hyphenate="true" fo:hyphenation-remain-char-count="2" fo:hyphenation-push-char-count="2"/>
    </style:style>
    <style:style style:name="P11" style:family="paragraph" style:parent-style-name="Header">
      <style:paragraph-properties fo:margin-top="0cm" fo:margin-bottom="0cm" style:line-height-at-least="0.176cm" fo:text-align="end" style:justify-single-word="false" fo:hyphenation-ladder-count="no-limit">
        <style:tab-stops>
          <style:tab-stop style:position="11.06cm"/>
        </style:tab-stops>
      </style:paragraph-properties>
      <style:text-properties style:font-name="Times New Roman" fo:font-size="10pt" style:font-name-asian="Times New Roman" style:font-size-asian="10pt" style:language-asian="he" style:country-asian="IL" style:font-name-complex="Times New Roman" style:font-size-complex="10pt" style:language-complex="he" style:country-complex="IL" fo:hyphenate="true" fo:hyphenation-remain-char-count="2" fo:hyphenation-push-char-count="2"/>
    </style:style>
    <style:style style:name="P12" style:family="paragraph" style:parent-style-name="Header">
      <style:paragraph-properties fo:margin-top="0cm" fo:margin-bottom="0.282cm"/>
    </style:style>
    <style:style style:name="P13" style:family="paragraph" style:parent-style-name="Footer">
      <style:paragraph-properties fo:margin-top="0cm" fo:margin-bottom="0.282cm" text:number-lines="false" text:line-number="0"/>
    </style:style>
    <style:style style:name="P14" style:family="paragraph" style:parent-style-name="Standard">
      <style:paragraph-properties fo:margin-top="0cm" fo:margin-bottom="0.282cm" fo:line-height="105%" fo:orphans="2" fo:widows="2" fo:hyphenation-ladder-count="no-limit" style:writing-mode="lr-tb"/>
      <style:text-properties fo:hyphenate="false" fo:hyphenation-remain-char-count="2" fo:hyphenation-push-char-count="2"/>
    </style:style>
    <style:style style:name="P15" style:family="paragraph" style:parent-style-name="Table_20_Paragraph">
      <style:paragraph-properties fo:margin-left="0cm" fo:margin-right="0.109cm" fo:margin-top="0.071cm" fo:margin-bottom="0cm" fo:text-align="center" style:justify-single-word="false" fo:text-indent="0cm" style:auto-text-indent="false"/>
      <style:text-properties fo:font-size="10pt" fo:letter-spacing="-0.004cm" style:font-size-asian="10pt" style:font-name-complex="Times New Roman" style:font-size-complex="10pt"/>
    </style:style>
    <style:style style:name="P16" style:family="paragraph" style:parent-style-name="Table_20_Paragraph">
      <style:paragraph-properties fo:margin-left="-0.03cm" fo:margin-right="0cm" fo:margin-top="0.071cm" fo:margin-bottom="0cm" fo:line-height="105%" fo:orphans="2" fo:widows="2" fo:hyphenation-ladder-count="no-limit" fo:text-indent="0cm" style:auto-text-indent="false" style:writing-mode="lr-tb"/>
      <style:text-properties fo:font-size="10pt" fo:letter-spacing="-0.004cm" style:font-size-asian="10pt" style:font-name-complex="Times New Roman" style:font-size-complex="10pt" fo:hyphenate="false" fo:hyphenation-remain-char-count="2" fo:hyphenation-push-char-count="2"/>
    </style:style>
    <style:style style:name="P17" style:family="paragraph" style:parent-style-name="Table_20_Paragraph">
      <style:paragraph-properties fo:margin-left="0.402cm" fo:margin-right="0cm" fo:margin-top="0.079cm" fo:margin-bottom="0.282cm" fo:text-indent="0cm" style:auto-text-indent="false"/>
      <style:text-properties fo:font-size="10pt" style:font-size-asian="10pt" style:font-name-complex="Times New Roman" style:font-size-complex="10pt"/>
    </style:style>
    <style:style style:name="P18" style:family="paragraph" style:parent-style-name="Table_20_Paragraph">
      <style:paragraph-properties fo:margin-left="0.402cm" fo:margin-right="0cm" fo:margin-top="0.079cm" fo:margin-bottom="0.282cm" fo:text-indent="0cm" style:auto-text-indent="false" style:snap-to-layout-grid="false"/>
      <style:text-properties fo:font-size="10pt" style:font-size-asian="10pt" style:font-name-complex="Times New Roman" style:font-size-complex="10pt"/>
    </style:style>
    <style:style style:name="P19" style:family="paragraph" style:parent-style-name="Table_20_Paragraph">
      <style:paragraph-properties fo:margin-left="0.097cm" fo:margin-right="0cm" fo:margin-top="0.079cm" fo:margin-bottom="0.282cm" fo:text-indent="0.388cm" style:auto-text-indent="false" style:snap-to-layout-grid="false"/>
      <style:text-properties fo:font-size="10pt" style:font-size-asian="10pt" style:font-name-complex="Times New Roman" style:font-size-complex="10pt"/>
    </style:style>
    <style:style style:name="P20" style:family="paragraph" style:parent-style-name="Table_20_Paragraph">
      <style:paragraph-properties fo:margin-left="0.397cm" fo:margin-right="0cm" fo:margin-top="0.079cm" fo:margin-bottom="0.282cm" fo:text-indent="0cm" style:auto-text-indent="false" style:snap-to-layout-grid="false"/>
      <style:text-properties fo:font-size="10pt" style:font-size-asian="10pt" style:font-name-complex="Times New Roman" style:font-size-complex="10pt"/>
    </style:style>
    <style:style style:name="P21" style:family="paragraph" style:parent-style-name="Table_20_Paragraph">
      <style:paragraph-properties fo:margin-left="0cm" fo:margin-right="0cm" fo:text-indent="0cm" style:auto-text-indent="false"/>
      <style:text-properties style:font-name="Times New Roman"/>
    </style:style>
    <style:style style:name="P22" style:family="paragraph" style:parent-style-name="Table_20_Paragraph">
      <style:paragraph-properties fo:margin-left="0cm" fo:margin-right="0cm" fo:line-height="0.392cm" fo:text-indent="0cm" style:auto-text-indent="false"/>
      <style:text-properties style:font-name="Times New Roman"/>
    </style:style>
    <style:style style:name="P23" style:family="paragraph" style:parent-style-name="Table_20_Paragraph">
      <style:paragraph-properties fo:margin-left="0cm" fo:margin-right="0cm" fo:line-height="0.379cm" fo:text-indent="0cm" style:auto-text-indent="false"/>
      <style:text-properties style:font-name="Times New Roman" fo:font-size="10pt" style:font-size-asian="10pt" style:font-name-complex="Times New Roman1" style:font-size-complex="10pt"/>
    </style:style>
    <style:style style:name="P24" style:family="paragraph" style:parent-style-name="Table_20_Paragraph">
      <style:paragraph-properties fo:margin-left="0cm" fo:margin-right="0cm" fo:line-height="0.376cm" fo:text-indent="0cm" style:auto-text-indent="false"/>
      <style:text-properties style:font-name="Times New Roman" fo:font-size="10pt" style:font-size-asian="10pt" style:font-name-complex="Times New Roman1" style:font-size-complex="10pt"/>
    </style:style>
    <style:style style:name="P25" style:family="paragraph" style:parent-style-name="Table_20_Paragraph">
      <style:paragraph-properties fo:margin-left="0cm" fo:margin-right="0.173cm" fo:text-indent="0cm" style:auto-text-indent="false"/>
      <style:text-properties style:font-name="Times New Roman"/>
    </style:style>
    <style:style style:name="P26" style:family="paragraph" style:parent-style-name="Table_20_Paragraph">
      <style:paragraph-properties fo:margin-left="0cm" fo:margin-right="0.383cm" fo:text-indent="0cm" style:auto-text-indent="false"/>
      <style:text-properties style:font-name="Times New Roman"/>
    </style:style>
    <style:style style:name="P27" style:family="paragraph" style:parent-style-name="Table_20_Paragraph">
      <style:paragraph-properties fo:margin-left="0cm" fo:margin-right="0.383cm" fo:line-height="98%" fo:text-indent="0cm" style:auto-text-indent="false"/>
      <style:text-properties style:font-name="Times New Roman"/>
    </style:style>
    <style:style style:name="P28" style:family="paragraph" style:parent-style-name="Standard" style:master-page-name="Standard">
      <style:paragraph-properties fo:margin-top="0.018cm" fo:margin-bottom="0cm" style:line-height-at-least="0.176cm" fo:text-align="justify" style:justify-single-word="false" fo:hyphenation-ladder-count="no-limit" style:page-number="auto">
        <style:tab-stops>
          <style:tab-stop style:position="1.249cm"/>
          <style:tab-stop style:position="8.5cm" style:type="center"/>
          <style:tab-stop style:position="17cm" style:type="right"/>
        </style:tab-stops>
      </style:paragraph-properties>
      <style:text-properties style:font-name="Arial" fo:font-size="12pt" style:font-name-asian="Times New Roman" style:font-size-asian="12pt" style:language-asian="he" style:country-asian="IL" style:font-name-complex="Arial" style:font-size-complex="12pt" style:language-complex="he" style:country-complex="IL" fo:hyphenate="true" fo:hyphenation-remain-char-count="2" fo:hyphenation-push-char-count="2"/>
    </style:style>
    <style:style style:name="T1" style:family="text">
      <style:text-properties style:font-name="Arial Black" fo:font-size="10pt" fo:font-weight="bold" style:font-name-asian="Times New Roman" style:font-size-asian="10pt" style:language-asian="he" style:country-asian="IL" style:font-weight-asian="bold" style:font-name-complex="Arial Black" style:font-size-complex="10pt" style:language-complex="he" style:country-complex="IL" style:font-weight-complex="bold"/>
    </style:style>
    <style:style style:name="T2" style:family="text">
      <style:text-properties fo:font-variant="small-caps" fo:color="#000000" style:font-name="Arial Black" fo:font-size="10pt" fo:letter-spacing="-0.018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T3" style:family="text">
      <style:text-properties fo:font-variant="small-caps" fo:color="#000000" style:font-name="Arial Black" fo:font-size="10pt" fo:letter-spacing="-0.018cm" fo:language="it" fo:country="IT" fo:font-weight="bold" style:font-name-asian="Times New Roman" style:font-size-asian="10pt" style:language-asian="he" style:country-asian="IL" style:font-weight-asian="bold" style:font-name-complex="Arial Black" style:font-size-complex="10pt" style:language-complex="he" style:country-complex="IL" style:font-weight-complex="bold" style:text-scale="95%"/>
    </style:style>
    <style:style style:name="T4" style:family="text">
      <style:text-properties fo:font-variant="small-caps" fo:color="#000000" style:font-name="Arial Black" fo:font-size="10pt" fo:letter-spacing="-0.018cm" fo:language="it" fo:country="IT" style:text-underline-style="solid" style:text-underline-width="auto" style:text-underline-color="font-color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T5" style:family="text">
      <style:text-properties fo:font-variant="small-caps" fo:color="#000000" style:font-name="Arial Black" fo:font-size="10pt" fo:letter-spacing="-0.035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T6" style:family="text">
      <style:text-properties fo:font-variant="small-caps" fo:color="#000000" style:font-name="Arial Black" fo:font-size="10pt" fo:letter-spacing="-0.014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T7" style:family="text">
      <style:text-properties fo:font-variant="small-caps" fo:color="#000000" style:font-name="Arial Black" fo:font-size="10pt" fo:letter-spacing="-0.034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T8" style:family="text">
      <style:text-properties fo:font-variant="small-caps" fo:color="#000000" style:font-name="Arial Black" fo:font-size="10pt" fo:letter-spacing="-0.016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T9" style:family="text">
      <style:text-properties fo:font-variant="small-caps" fo:color="#000000" style:font-name="Arial Black" fo:font-size="10pt" fo:letter-spacing="-0.032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T10" style:family="text">
      <style:text-properties fo:font-variant="small-caps" fo:color="#000000" style:font-name="Arial Black" fo:font-size="10pt" fo:letter-spacing="-0.011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T11" style:family="text">
      <style:text-properties fo:font-variant="small-caps" fo:color="#000000" style:font-name="Arial Black" fo:font-size="10pt" fo:letter-spacing="-0.012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T12" style:family="text">
      <style:text-properties fo:font-variant="small-caps" fo:color="#000000" style:font-name="Arial Black" fo:font-size="10pt" fo:letter-spacing="-0.113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T13" style:family="text">
      <style:text-properties fo:font-variant="small-caps" fo:color="#000000" style:font-name="Arial Black" fo:font-size="10pt" fo:letter-spacing="-0.004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T14" style:family="text">
      <style:text-properties fo:font-variant="small-caps" fo:color="#000000" style:font-name="Arial Black" fo:font-size="10pt" fo:letter-spacing="-0.002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T15" style:family="text">
      <style:text-properties fo:font-variant="small-caps" fo:color="#000000" style:font-name="Arial Black" fo:font-size="10pt" fo:letter-spacing="-0.028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T16" style:family="text">
      <style:text-properties fo:font-variant="small-caps" fo:color="#000000" style:font-name="Arial Black" fo:font-size="10pt" fo:letter-spacing="-0.025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T17" style:family="text">
      <style:text-properties fo:font-variant="small-caps" fo:color="#000000" style:font-name="Arial Black" fo:font-size="10pt" fo:letter-spacing="-0.03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T18" style:family="text">
      <style:text-properties fo:font-variant="small-caps" fo:color="#000000" style:font-name="Arial Black" fo:font-size="10pt" fo:letter-spacing="-0.026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T19" style:family="text">
      <style:text-properties fo:font-variant="small-caps" fo:color="#000000" style:font-name="Arial Black" fo:font-size="10pt" fo:letter-spacing="-0.037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T20" style:family="text">
      <style:text-properties fo:font-variant="small-caps" fo:color="#000000" style:font-name="Arial Black" fo:font-size="10pt" fo:letter-spacing="0.062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T21" style:family="text">
      <style:text-properties fo:font-variant="small-caps" fo:color="#000000" style:font-name="Times New Roman" fo:font-size="11pt" fo:letter-spacing="-0.018cm" style:font-name-asian="Arial Narrow" style:font-size-asian="11pt" style:font-name-complex="Times New Roman" style:font-size-complex="11pt"/>
    </style:style>
    <style:style style:name="T22" style:family="text">
      <style:text-properties fo:font-variant="small-caps" fo:color="#000000" style:font-name="Times New Roman" fo:font-size="11pt" fo:letter-spacing="-0.051cm" style:font-name-asian="Arial Narrow" style:font-size-asian="11pt" style:font-name-complex="Times New Roman" style:font-size-complex="11pt"/>
    </style:style>
    <style:style style:name="T23" style:family="text">
      <style:text-properties style:font-name="Times New Roman" fo:font-size="12pt" fo:language="en" fo:country="GB" style:font-name-asian="Times New Roman" style:font-size-asian="12pt" style:language-asian="he" style:country-asian="IL" style:font-name-complex="Times New Roman" style:font-size-complex="12pt" style:language-complex="he" style:country-complex="IL"/>
    </style:style>
    <style:style style:name="T24" style:family="text">
      <style:text-properties style:font-name="Times New Roman" fo:font-size="10pt" style:font-size-asian="10pt" style:font-name-complex="Times New Roman" style:font-size-complex="10pt"/>
    </style:style>
    <style:style style:name="T25" style:family="text">
      <style:text-properties style:font-name="Times New Roman" fo:font-size="10pt" fo:font-weight="bold" style:font-size-asian="10pt" style:font-weight-asian="bold" style:font-name-complex="Times New Roman" style:font-size-complex="10pt" style:font-weight-complex="bold"/>
    </style:style>
    <style:style style:name="T26" style:family="text">
      <style:text-properties style:font-name="Times New Roman" fo:font-size="10pt" fo:font-weight="normal" style:font-size-asian="10pt" style:font-weight-asian="normal" style:font-name-complex="Times New Roman" style:font-size-complex="10pt" style:font-weight-complex="normal"/>
    </style:style>
    <style:style style:name="T27" style:family="text">
      <style:text-properties style:font-name="Times New Roman" fo:font-size="10pt" fo:language="it" fo:country="IT" style:font-size-asian="10pt" style:font-name-complex="Times New Roman" style:font-size-complex="10pt"/>
    </style:style>
    <style:style style:name="T28" style:family="text">
      <style:text-properties fo:language="en" fo:country="GB"/>
    </style:style>
    <style:style style:name="T29" style:family="text">
      <style:text-properties fo:language="it" fo:country="IT"/>
    </style:style>
    <style:style style:name="T30" style:family="text">
      <style:text-properties fo:font-weight="bold" style:font-weight-asian="bold" style:font-weight-complex="bold"/>
    </style:style>
    <style:style style:name="T31" style:family="text">
      <style:text-properties fo:font-size="10pt" style:font-size-asian="10pt"/>
    </style:style>
    <style:style style:name="T32" style:family="text">
      <style:text-properties fo:font-size="10pt" fo:letter-spacing="-0.019cm" style:font-size-asian="10pt"/>
    </style:style>
    <style:style style:name="T33" style:family="text">
      <style:text-properties fo:font-size="10pt" fo:letter-spacing="-0.016cm" style:font-size-asian="10pt"/>
    </style:style>
    <style:style style:name="T34" style:family="text">
      <style:text-properties fo:font-size="10pt" fo:letter-spacing="-0.009cm" style:font-size-asian="10pt"/>
    </style:style>
    <style:style style:name="T35" style:family="text">
      <style:text-properties fo:font-size="10pt" fo:letter-spacing="-0.005cm" style:font-size-asian="10pt"/>
    </style:style>
    <style:style style:name="T36" style:family="text">
      <style:text-properties fo:font-size="10pt" fo:letter-spacing="-0.004cm" style:font-size-asian="10pt"/>
    </style:style>
    <style:style style:name="T37" style:family="text">
      <style:text-properties fo:font-size="10pt" fo:letter-spacing="-0.007cm" style:font-size-asian="10pt"/>
    </style:style>
    <style:style style:name="T38" style:family="text">
      <style:text-properties fo:font-size="10pt" fo:letter-spacing="-0.012cm" style:font-size-asian="10pt"/>
    </style:style>
    <style:style style:name="T39" style:family="text">
      <style:text-properties fo:font-size="10pt" fo:letter-spacing="-0.014cm" style:font-size-asian="10pt"/>
    </style:style>
    <style:style style:name="T40" style:family="text">
      <style:text-properties fo:font-size="10pt" fo:letter-spacing="-0.011cm" style:font-size-asian="10pt"/>
    </style:style>
    <style:style style:name="fr1" style:family="graphic" style:parent-style-name="Graphics">
      <style:graphic-properties fo:margin-left="0cm" fo:margin-right="0cm" style:vertical-pos="top" style:vertical-rel="baseline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8"><text:span text:style-name="Etichetta_20_intestazione_20_messaggio"><text:span text:style-name="T21">CUP</text:span></text:span><text:span text:style-name="Etichetta_20_intestazione_20_messaggio"><text:span text:style-name="T22"> </text:span></text:span><text:span text:style-name="Etichetta_20_intestazione_20_messaggio"><text:span text:style-name="T21">D44D24001970007</text:span></text:span></text:p>
      <text:p text:style-name="P10">Al Dirigente Scolastico<text:tab/></text:p>
      <text:p text:style-name="P11"/>
      <text:p text:style-name="P11"/>
      <text:p text:style-name="P4">Il/La sottoscritto/a __________________________________________, </text:p>
      <text:p text:style-name="P4">DOCENTE in servizio presso l’IIS “V. Floriani” <text:s/>per il seguente a.s. _____ , classe di concorso _____ , con Laurea _______ , con abilitazione classe di concorso _____ , con contratto a _____ / oppure fino a ____ </text:p>
      <text:p text:style-name="P3"><text:span text:style-name="T24">presenta la propria candidatura nell’ambito dell’Avviso di cui alla circolare / area riservata n. ____ per TUTOR</text:span><text:span text:style-name="T25"> </text:span><text:span text:style-name="T26">progetto _______</text:span></text:p>
      <text:p text:style-name="P4">Con la presente il/la sottoscritto/a, consapevole delle conseguenze penali derivanti da dichiarazioni mendaci ai sensi degli 46 e 47 del DPR 445/2000 dichiara di possedere i seguenti titoli valutabili (indicare il punteggio che si ritiene corretto; <text:span text:style-name="T30">laddove sia zero, indicare zero</text:span>):</text:p>
      <table:table table:name="Tabella1" table:style-name="Tabella1">
        <table:table-column table:style-name="Tabella1.A"/>
        <table:table-column table:style-name="Tabella1.B"/>
        <table:table-column table:style-name="Tabella1.C"/>
        <table:table-row table:style-name="Tabella1.1">
          <table:table-cell table:style-name="Tabella1.A1" office:value-type="string">
            <text:p text:style-name="P15">TITOLO</text:p>
          </table:table-cell>
          <table:table-cell table:style-name="Tabella1.A1" office:value-type="string">
            <text:p text:style-name="P16">PUNTI attribuibili</text:p>
          </table:table-cell>
          <table:table-cell table:style-name="Tabella1.C1" office:value-type="string">
            <text:p text:style-name="P17">PUNTI attribuiti dal candidato</text:p>
          </table:table-cell>
        </table:table-row>
        <table:table-row table:style-name="Tabella1.2">
          <table:table-cell table:style-name="Tabella1.A1" office:value-type="string">
            <text:p text:style-name="P23">Aver insegnato la disciplina di Matematica (indipendetemente dalla classe di concorso, ma avendo titolo ad insegnarla)</text:p>
          </table:table-cell>
          <table:table-cell table:style-name="Tabella1.A1" office:value-type="string">
            <text:p text:style-name="P26"><text:span text:style-name="T31">n. 3 punti per ogni anno di insegnamento (e comunque per un minimo</text:span><text:span text:style-name="T37"> </text:span><text:span text:style-name="T31">di</text:span><text:span text:style-name="T40"> </text:span><text:span text:style-name="T31">4</text:span><text:span text:style-name="T36"> </text:span><text:span text:style-name="T31">mesi</text:span><text:span text:style-name="T40"> </text:span><text:span text:style-name="T31">di</text:span><text:span text:style-name="T40"> </text:span><text:span text:style-name="T31">supplenza</text:span><text:span text:style-name="T34"> </text:span><text:span text:style-name="T31">per</text:span><text:span text:style-name="T37"> </text:span><text:span text:style-name="T31">ogni</text:span><text:span text:style-name="T40"> </text:span><text:span text:style-name="T31">anno</text:span><text:span text:style-name="T37"> </text:span><text:span text:style-name="T31">che</text:span><text:span text:style-name="T34"> </text:span><text:span text:style-name="T31">verrà</text:span><text:span text:style-name="T34"> </text:span><text:span text:style-name="T31">indicato) fino ad un massimo di 15 punti</text:span></text:p>
          </table:table-cell>
          <table:table-cell table:style-name="Tabella1.C1" office:value-type="string">
            <text:p text:style-name="P19"/>
          </table:table-cell>
        </table:table-row>
        <table:table-row table:style-name="Tabella1.2">
          <table:table-cell table:style-name="Tabella1.A1" office:value-type="string">
            <text:p text:style-name="P24">Aver insegnato la disciplina di Matematica (indipendentemente dalla classe di concorso, ma avendo titolo ad insegnarla) con Abilitazione all'insegnamento</text:p>
          </table:table-cell>
          <table:table-cell table:style-name="Tabella1.A1" office:value-type="string">
            <text:p text:style-name="P27"><text:span text:style-name="T31">n.</text:span><text:span text:style-name="T37"> </text:span><text:span text:style-name="T31">0,5</text:span><text:span text:style-name="T35"> </text:span><text:span text:style-name="T31">punti</text:span><text:span text:style-name="T34"> </text:span><text:span text:style-name="T31">aggiuntivi</text:span><text:span text:style-name="T34"> </text:span><text:span text:style-name="T31">per</text:span><text:span text:style-name="T35"> </text:span><text:span text:style-name="T31">ogni</text:span><text:span text:style-name="T34"> </text:span><text:span text:style-name="T31">anno</text:span><text:span text:style-name="T35"> </text:span><text:span text:style-name="T31">con</text:span><text:span text:style-name="T34"> </text:span><text:span text:style-name="T31">riferimento</text:span><text:span text:style-name="T35"> </text:span><text:span text:style-name="T31">al</text:span><text:span text:style-name="T37"> </text:span><text:span text:style-name="T31">criterio</text:span><text:span text:style-name="T35"> </text:span><text:span text:style-name="T31">di cui alla riga qui sopra riportata.</text:span></text:p>
          </table:table-cell>
          <table:table-cell table:style-name="Tabella1.C1" office:value-type="string">
            <text:p text:style-name="P20"/>
          </table:table-cell>
        </table:table-row>
        <table:table-row table:style-name="Tabella1.4">
          <table:table-cell table:style-name="Tabella1.A1" office:value-type="string">
            <text:p text:style-name="P21"><text:span text:style-name="T31">Aver</text:span><text:span text:style-name="T37"> </text:span><text:span text:style-name="T31">svolto</text:span><text:span text:style-name="T34"> </text:span><text:span text:style-name="T31">il</text:span><text:span text:style-name="T40"> </text:span><text:span text:style-name="T31">ruolo</text:span><text:span text:style-name="T37"> </text:span><text:span text:style-name="T31">di</text:span><text:span text:style-name="T39"> </text:span><text:span text:style-name="T31">Tutor</text:span><text:span text:style-name="T34"> </text:span><text:span text:style-name="T31">in</text:span><text:span text:style-name="T38"> </text:span><text:span text:style-name="T31">altri</text:span><text:span text:style-name="T40"> </text:span><text:span text:style-name="T31">progetti nell’ambito di PNRR e/o PON</text:span></text:p>
          </table:table-cell>
          <table:table-cell table:style-name="Tabella1.A1" office:value-type="string">
            <text:p text:style-name="P21"><text:span text:style-name="T31">n.</text:span><text:span text:style-name="T37"> </text:span><text:span text:style-name="T31">2</text:span><text:span text:style-name="T35"> </text:span><text:span text:style-name="T31">punti</text:span><text:span text:style-name="T34"> </text:span><text:span text:style-name="T31">aggiuntivi</text:span><text:span text:style-name="T34"> </text:span><text:span text:style-name="T31">per</text:span><text:span text:style-name="T35"> </text:span><text:span text:style-name="T31">ogni</text:span><text:span text:style-name="T35"> </text:span><text:span text:style-name="T31">progetto</text:span><text:span text:style-name="T35"> </text:span><text:span text:style-name="T31">a</text:span><text:span text:style-name="T37"> </text:span><text:span text:style-name="T31">cui</text:span><text:span text:style-name="T34"> </text:span><text:span text:style-name="T31">il</text:span><text:span text:style-name="T37"> </text:span><text:span text:style-name="T31">docente</text:span><text:span text:style-name="T37"> </text:span><text:span text:style-name="T31">ha</text:span><text:span text:style-name="T37"> </text:span><text:span text:style-name="T31">partecipato fino ad un massimo </text:span><text:soft-page-break/><text:span text:style-name="T31">di 6 punti</text:span></text:p>
          </table:table-cell>
          <table:table-cell table:style-name="Tabella1.C1" office:value-type="string">
            <text:p text:style-name="P18"/>
          </table:table-cell>
        </table:table-row>
        <table:table-row table:style-name="Tabella1.4">
          <table:table-cell table:style-name="Tabella1.A5" office:value-type="string">
            <text:p text:style-name="P25"><text:span text:style-name="T31">Aver</text:span><text:span text:style-name="T33"> </text:span><text:span text:style-name="T31">ricoperto</text:span><text:span text:style-name="T33"> </text:span><text:span text:style-name="T31">il</text:span><text:span text:style-name="T32"> </text:span><text:span text:style-name="T31">ruolo</text:span><text:span text:style-name="T33"> </text:span><text:span text:style-name="T31">di </text:span><text:span text:style-name="T36">coordinatore/segretario</text:span></text:p>
          </table:table-cell>
          <table:table-cell table:style-name="Tabella1.A5" office:value-type="string">
            <text:p text:style-name="P22"><text:span text:style-name="T31">n.</text:span><text:span text:style-name="T37"> </text:span><text:span text:style-name="T31">2</text:span><text:span text:style-name="T35"> </text:span><text:span text:style-name="T31">punti</text:span><text:span text:style-name="T34"> </text:span><text:span text:style-name="T31">per</text:span><text:span text:style-name="T35"> </text:span><text:span text:style-name="T31">ogni</text:span><text:span text:style-name="T34"> </text:span><text:span text:style-name="T31">anno</text:span><text:span text:style-name="T35"> </text:span><text:span text:style-name="T31">scolastico</text:span><text:span text:style-name="T35"> </text:span><text:span text:style-name="T31">fino</text:span><text:span text:style-name="T35"> </text:span><text:span text:style-name="T31">a</text:span><text:span text:style-name="T37"> </text:span><text:span text:style-name="T31">un</text:span><text:span text:style-name="T35"> </text:span><text:span text:style-name="T31">massimo</text:span><text:span text:style-name="T35"> </text:span><text:span text:style-name="T31">di</text:span><text:span text:style-name="T34"> </text:span><text:span text:style-name="T31">4</text:span><text:span text:style-name="T35"> </text:span><text:span text:style-name="T37">punti</text:span></text:p>
          </table:table-cell>
          <table:table-cell table:style-name="Tabella1.C5" office:value-type="string">
            <text:p text:style-name="P18"/>
          </table:table-cell>
        </table:table-row>
      </table:table>
      <text:p text:style-name="P4"/>
      <text:p text:style-name="P4"/>
      <text:p text:style-name="P14"><text:span text:style-name="T24">Vimercate lì, ___________________</text:span><text:span text:style-name="T27"><text:tab/><text:tab/><text:tab/><text:tab/></text:span><text:bookmark text:name="_GoBack"/><text:span text:style-name="T24">Firma, _______________________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, 'Arial Unicode MS'"/>
    <style:font-face style:name="Calibri1" svg:font-family="Calibri" style:font-pitch="variable"/>
    <style:font-face style:name="Mangal" svg:font-family="Mangal" style:font-pitch="variable"/>
    <style:font-face style:name="Microsoft YaHei" svg:font-family="'Microsoft YaHei'" style:font-pitch="variable"/>
    <style:font-face style:name="OpenSymbol1" svg:font-family="OpenSymbol, 'Arial Unicode MS'" style:font-pitch="variable"/>
    <style:font-face style:name="SimSun" svg:font-family="SimSun" style:font-pitch="variable"/>
    <style:font-face style:name="Symbol1" svg:font-family="Symbol" style:font-pitch="variable"/>
    <style:font-face style:name="Calibri" svg:font-family="Calibri" style:font-family-generic="roman" style:font-pitch="variable"/>
    <style:font-face style:name="Liberation Sans" svg:font-family="'Liberation Sans', Arial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Wingdings" svg:font-family="Wingdings" style:font-family-generic="roman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Arial Narrow" svg:font-family="'Arial Narrow'" style:font-family-generic="swiss" style:font-pitch="variable"/>
    <style:font-face style:name="Arial Unicode MS1" svg:font-family="'Arial Unicode MS'" style:font-family-generic="swiss" style:font-pitch="variable"/>
    <style:font-face style:name="Lucida Sans" svg:font-family="'Lucida Sans'" style:font-family-generic="swiss" style:font-pitch="variable"/>
    <style:font-face style:name="Arial Unicode MS" svg:font-family="'Arial Unicode MS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it" fo:country="IT" style:font-name-asian="Arial Unicode MS" style:font-size-asian="12pt" style:language-asian="zh" style:country-asian="CN" style:font-name-complex="Arial Unicode M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list-style-name="" style:class="text">
      <style:paragraph-properties fo:margin="100%" fo:margin-left="0cm" fo:margin-right="0cm" fo:margin-top="0cm" fo:margin-bottom="0.282cm" fo:line-height="105%" fo:orphans="2" fo:widows="2" fo:hyphenation-ladder-count="no-limit" fo:text-indent="0cm" style:auto-text-indent="false" style:writing-mode="lr-tb"/>
      <style:text-properties style:use-window-font-color="true" style:font-name="Calibri" fo:font-size="11pt" fo:language="it" fo:country="IT" style:letter-kerning="true" style:font-name-asian="Calibri1" style:font-size-asian="11pt" style:language-asian="ar" style:country-asian="SA" style:font-name-complex="Times New Roman" style:font-size-complex="11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rial Unicode MS1" style:font-size-asian="14pt" style:font-name-complex="Arial Unicode MS1" style:font-size-complex="14pt"/>
    </style:style>
    <style:style style:name="Text_20_body" style:display-name="Text body" style:family="paragraph" style:parent-style-name="Standard" style:list-style-name="" style:class="text">
      <style:paragraph-properties fo:margin="100%" fo:margin-left="0cm" fo:margin-right="0cm" fo:margin-top="0cm" fo:margin-bottom="0.247cm" fo:line-height="120%" fo:text-indent="0cm" style:auto-text-indent="false"/>
    </style:style>
    <style:style style:name="List" style:family="paragraph" style:parent-style-name="Text_20_body" style:list-style-name="" style:class="list">
      <style:paragraph-properties fo:margin="100%" fo:margin-left="0cm" fo:margin-right="0cm" fo:margin-top="0cm" fo:margin-bottom="0cm" fo:text-indent="0cm" style:auto-text-indent="false"/>
      <style:text-properties style:font-name-complex="Mangal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list-style-name="" style:class="index">
      <style:paragraph-properties fo:margin="100%" fo:margin-left="0cm" fo:margin-right="0cm" fo:margin-top="0cm" fo:margin-bottom="0cm" fo:text-indent="0cm" style:auto-text-indent="false" text:number-lines="false" text:line-number="0"/>
      <style:text-properties style:font-name-complex="Mangal"/>
    </style:style>
    <style:style style:name="Title" style:family="paragraph" style:parent-style-name="Standard" style:next-style-name="Subtitle" style:list-style-name="" style:class="chapter">
      <style:paragraph-properties fo:margin="100%" fo:margin-left="0cm" fo:margin-right="0cm" fo:margin-top="0.423cm" fo:margin-bottom="0.212cm" fo:text-align="start" style:justify-single-word="false" fo:text-indent="0cm" style:auto-text-indent="false" fo:keep-with-next="always"/>
      <style:text-properties style:font-name="Liberation Sans" fo:font-size="14pt" fo:font-weight="bold" style:font-name-asian="Microsoft YaHei" style:font-size-asian="14pt" style:font-weight-asian="bold" style:font-name-complex="Mangal" style:font-size-complex="14pt" style:font-weight-complex="bold"/>
    </style:style>
    <style:style style:name="Subtitle" style:family="paragraph" style:parent-style-name="Title" style:next-style-name="Text_20_body" style:list-style-name="" style:class="chapter">
      <style:paragraph-properties fo:margin="100%" fo:margin-left="0cm" fo:margin-right="0cm" fo:margin-top="0cm" fo:margin-bottom="0cm" fo:text-align="start" style:justify-single-word="false" fo:text-indent="0cm" style:auto-text-indent="false"/>
      <style:text-properties fo:font-size="14pt" fo:font-style="italic" style:font-size-asian="14pt" style:font-style-asian="italic" style:font-size-complex="14pt" style:font-style-complex="italic"/>
    </style:style>
    <style:style style:name="Heading_20_1" style:display-name="Heading 1" style:family="paragraph" style:parent-style-name="Title" style:next-style-name="Text_20_body" style:default-outline-level="1" style:list-style-name="Outline" style:class="text"/>
    <style:style style:name="Heading_20_2" style:display-name="Heading 2" style:family="paragraph" style:parent-style-name="Standard" style:next-style-name="Text_20_body" style:default-outline-level="2" style:list-style-name="Outline" style:class="text"/>
    <style:style style:name="Heading_20_3" style:display-name="Heading 3" style:family="paragraph" style:parent-style-name="Title" style:next-style-name="Text_20_body" style:default-outline-level="3" style:list-style-name="Outline" style:class="text"/>
    <style:style style:name="Footer" style:family="paragraph" style:parent-style-name="Standard" style:list-style-name="" style:class="extra">
      <style:paragraph-properties fo:margin="100%" fo:margin-left="0cm" fo:margin-right="0cm" fo:margin-top="0cm" fo:margin-bottom="0cm" fo:text-indent="0cm" style:auto-text-indent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list-style-name="" style:class="extra">
      <style:paragraph-properties fo:margin="100%" fo:margin-left="0cm" fo:margin-right="0cm" fo:margin-top="0cm" fo:margin-bottom="0cm" fo:text-indent="0cm" style:auto-text-indent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Intestazione4" style:family="paragraph" style:parent-style-name="Standard" style:list-style-name="">
      <style:paragraph-properties fo:margin="100%" fo:margin-left="0cm" fo:margin-right="0cm" fo:margin-top="0.423cm" fo:margin-bottom="0.212cm" fo:text-indent="0cm" style:auto-text-indent="false" fo:keep-with-next="always"/>
      <style:text-properties style:font-name="Arial" fo:font-size="14pt" style:font-name-asian="Arial Unicode MS1" style:font-size-asian="14pt" style:font-name-complex="Arial Unicode MS1" style:font-size-complex="14pt"/>
    </style:style>
    <style:style style:name="Didascalia4" style:family="paragraph" style:parent-style-name="Standard" style:list-style-name="">
      <style:paragraph-properties fo:margin="100%" fo:margin-left="0cm" fo:margin-right="0cm" fo:margin-top="0.212cm" fo:margin-bottom="0.212cm" fo:text-indent="0cm" style:auto-text-indent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testazione3" style:family="paragraph" style:parent-style-name="Standard" style:list-style-name="">
      <style:paragraph-properties fo:margin="100%" fo:margin-left="0cm" fo:margin-right="0cm" fo:margin-top="0.423cm" fo:margin-bottom="0.212cm" fo:text-indent="0cm" style:auto-text-indent="false" fo:keep-with-next="always"/>
      <style:text-properties style:font-name="Arial" fo:font-size="14pt" style:font-name-asian="Arial Unicode MS1" style:font-size-asian="14pt" style:font-name-complex="Arial Unicode MS1" style:font-size-complex="14pt"/>
    </style:style>
    <style:style style:name="Didascalia3" style:family="paragraph" style:parent-style-name="Standard" style:list-style-name="">
      <style:paragraph-properties fo:margin="100%" fo:margin-left="0cm" fo:margin-right="0cm" fo:margin-top="0.212cm" fo:margin-bottom="0.212cm" fo:text-indent="0cm" style:auto-text-indent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testazione2" style:family="paragraph" style:parent-style-name="Standard" style:list-style-name="">
      <style:paragraph-properties fo:margin="100%" fo:margin-left="0cm" fo:margin-right="0cm" fo:margin-top="0.423cm" fo:margin-bottom="0.212cm" fo:text-indent="0cm" style:auto-text-indent="false" fo:keep-with-next="always"/>
      <style:text-properties style:font-name="Arial" fo:font-size="14pt" style:font-name-asian="SimSun" style:font-size-asian="14pt" style:font-name-complex="Lucida Sans" style:font-size-complex="14pt"/>
    </style:style>
    <style:style style:name="Didascalia2" style:family="paragraph" style:parent-style-name="Standard" style:list-style-name="">
      <style:paragraph-properties fo:margin="100%" fo:margin-left="0cm" fo:margin-right="0cm" fo:margin-top="0.212cm" fo:margin-bottom="0.212cm" fo:text-indent="0cm" style:auto-text-indent="false" text:number-lines="false" text:line-number="0"/>
      <style:text-properties fo:font-size="12pt" fo:font-style="italic" style:font-size-asian="12pt" style:font-style-asian="italic" style:font-name-complex="Lucida Sans" style:font-size-complex="12pt" style:font-style-complex="italic"/>
    </style:style>
    <style:style style:name="Intestazione1" style:family="paragraph" style:parent-style-name="Standard" style:list-style-name="">
      <style:paragraph-properties fo:margin="100%" fo:margin-left="0cm" fo:margin-right="0cm" fo:margin-top="0.423cm" fo:margin-bottom="0.212cm" fo:text-indent="0cm" style:auto-text-indent="false" fo:keep-with-next="always"/>
      <style:text-properties style:font-name="Arial" fo:font-size="14pt" style:font-name-asian="Arial Unicode MS1" style:font-size-asian="14pt" style:font-name-complex="Arial Unicode MS1" style:font-size-complex="14pt"/>
    </style:style>
    <style:style style:name="Didascalia1" style:family="paragraph" style:parent-style-name="Standard" style:list-style-name="">
      <style:paragraph-properties fo:margin="100%" fo:margin-left="0cm" fo:margin-right="0cm" fo:margin-top="0.212cm" fo:margin-bottom="0.212cm" fo:text-indent="0cm" style:auto-text-indent="false" text:number-lines="false" text:line-number="0"/>
      <style:text-properties fo:font-size="12pt" fo:font-style="italic" style:font-size-asian="12pt" style:font-style-asian="italic" style:font-name-complex="Mangal" style:font-size-complex="12pt" style:font-style-complex="italic"/>
    </style:style>
    <style:style style:name="Quotations" style:family="paragraph" style:parent-style-name="Standard" style:list-style-name="" style:class="html">
      <style:paragraph-properties fo:margin="100%" fo:margin-left="1cm" fo:margin-right="1cm" fo:margin-top="0cm" fo:margin-bottom="0.499cm" fo:text-indent="0cm" style:auto-text-indent="false"/>
    </style:style>
    <style:style style:name="WW-Titolo" style:family="paragraph" style:parent-style-name="Title" style:list-style-name="">
      <style:paragraph-properties fo:margin="100%" fo:margin-left="0cm" fo:margin-right="0cm" fo:margin-top="0cm" fo:margin-bottom="0cm" fo:text-indent="0cm" style:auto-text-indent="false"/>
    </style:style>
    <style:style style:name="Table_20_Contents" style:display-name="Table Contents" style:family="paragraph" style:parent-style-name="Standard" style:list-style-name="" style:class="extra">
      <style:paragraph-properties fo:margin="100%" fo:margin-left="0cm" fo:margin-right="0cm" fo:margin-top="0cm" fo:margin-bottom="0cm" fo:text-indent="0cm" style:auto-text-indent="false" text:number-lines="false" text:line-number="0"/>
    </style:style>
    <style:style style:name="Table_20_Heading" style:display-name="Table Heading" style:family="paragraph" style:parent-style-name="Table_20_Contents" style:list-style-name="" style:class="extra">
      <style:paragraph-properties fo:margin="100%" fo:margin-left="0cm" fo:margin-right="0cm" fo:margin-top="0cm" fo:margin-bottom="0cm" fo:text-align="center" style:justify-single-word="false" fo:text-indent="0cm" style:auto-text-indent="false" text:number-lines="false" text:line-number="0"/>
      <style:text-properties fo:font-weight="bold" style:font-weight-asian="bold" style:font-weight-complex="bold"/>
    </style:style>
    <style:style style:name="Table_20_Paragraph" style:display-name="Table Paragraph" style:family="paragraph" style:parent-style-name="Standard" style:list-style-name="">
      <style:paragraph-properties fo:margin="100%" fo:margin-left="0.097cm" fo:margin-right="0cm" fo:margin-top="0.079cm" fo:margin-bottom="0.282cm" fo:text-indent="0cm" style:auto-text-indent="false"/>
      <style:text-properties style:font-name="Times New Roman" fo:language="it" fo:country="IT" style:font-name-asian="Times New Roman" style:language-asian="en" style:country-asian="US" style:font-name-complex="Times New Roman" style:language-complex="ar" style:country-complex="SA"/>
    </style:style>
    <style:style style:name="Normale_20__28_Web_29_" style:display-name="Normale (Web)" style:family="paragraph" style:parent-style-name="Standard">
      <style:paragraph-properties fo:margin-top="0.494cm" fo:margin-bottom="0.494cm" fo:orphans="2" fo:widows="2" fo:hyphenation-ladder-count="no-limit" style:text-autospace="ideograph-alpha"/>
      <style:text-properties fo:font-size="12pt" style:font-size-asian="12pt" style:font-size-complex="12pt" style:language-complex="ar" style:country-complex="SA" fo:hyphenate="true" fo:hyphenation-remain-char-count="0" fo:hyphenation-push-char-count="0"/>
    </style:style>
    <style:style style:name="WW8Num1z0" style:family="text">
      <style:text-properties fo:color="#00000a" style:font-name="Symbol" style:font-name-complex="Symbol1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Times New Roman" fo:font-size="10pt" style:font-size-asian="10pt" style:font-name-complex="Arial" style:font-size-complex="10pt" style:text-scale="80%"/>
    </style:style>
    <style:style style:name="Default_20_Paragraph_20_Font" style:display-name="Default Paragraph Font" style:family="text"/>
    <style:style style:name="WW8Num3z0" style:family="text">
      <style:text-properties style:font-name="Wingdings" fo:font-size="12pt" style:font-size-asian="12pt" style:font-name-complex="OpenSymbol1"/>
    </style:style>
    <style:style style:name="WW8Num4z0" style:family="text">
      <style:text-properties style:font-name="Wingdings" style:font-name-complex="OpenSymbol1"/>
    </style:style>
    <style:style style:name="Car._20_predefinito_20_paragrafo3" style:display-name="Car. predefinito paragrafo3" style:family="text"/>
    <style:style style:name="Car._20_predefinito_20_paragrafo2" style:display-name="Car. predefinito paragrafo2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Carattere_20_predefinito_20_paragrafo" style:display-name="Carattere predefinito paragrafo" style:family="text"/>
    <style:style style:name="Car._20_predefinito_20_paragrafo1" style:display-name="Car. predefinito paragrafo1" style:family="text"/>
    <style:style style:name="Default_20_Paragraph_20_Font1" style:display-name="Default Paragraph Font1" style:family="text"/>
    <style:style style:name="ListLabel_20_1" style:display-name="ListLabel 1" style:family="text">
      <style:text-properties fo:color="#00000a" style:font-name-complex="Symbol1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Etichetta_20_intestazione_20_messaggio" style:display-name="Etichetta intestazione messaggio" style:family="text">
      <style:text-properties style:font-name="Arial Black" fo:font-size="9pt" fo:letter-spacing="-0.018cm" style:font-size-asian="9pt" style:font-name-complex="Arial Black"/>
    </style:style>
    <style:style style:name="WW8Num3z6" style:family="text"/>
    <style:style style:name="ListLabel_20_2" style:display-name="ListLabel 2" style:family="text">
      <style:text-properties fo:color="#00000a" style:font-name-complex="Symbol1"/>
    </style:style>
    <style:style style:name="ListLabel_20_3" style:display-name="ListLabel 3" style:family="text">
      <style:text-properties style:font-name-complex="Arial"/>
    </style:style>
    <style:style style:name="Car._20_predefinito_20_paragrafo" style:display-name="Car. predefinito paragrafo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8Num2z0" style:num-suffix="." text:bullet-char="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Wingdings" style:font-charset="x-symbol"/>
      </text:list-level-style-bullet>
      <text:list-level-style-bullet text:level="2" text:style-name="WW8Num2z0" style:num-suffix="." text:bullet-char="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Wingdings" style:font-charset="x-symbol"/>
      </text:list-level-style-bullet>
      <text:list-level-style-bullet text:level="3" text:style-name="WW8Num2z0" style:num-suffix="." text:bullet-char="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Wingdings" style:font-charset="x-symbol"/>
      </text:list-level-style-bullet>
      <text:list-level-style-bullet text:level="4" text:style-name="WW8Num2z0" style:num-suffix="." text:bullet-char="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Wingdings" style:font-charset="x-symbol"/>
      </text:list-level-style-bullet>
      <text:list-level-style-bullet text:level="5" text:style-name="WW8Num2z0" style:num-suffix="." text:bullet-char="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charset="x-symbol"/>
      </text:list-level-style-bullet>
      <text:list-level-style-bullet text:level="6" text:style-name="WW8Num2z0" style:num-suffix="." text:bullet-char="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Wingdings" style:font-charset="x-symbol"/>
      </text:list-level-style-bullet>
      <text:list-level-style-bullet text:level="7" text:style-name="WW8Num2z0" style:num-suffix="." text:bullet-char="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charset="x-symbol"/>
      </text:list-level-style-bullet>
      <text:list-level-style-bullet text:level="8" text:style-name="WW8Num2z0" style:num-suffix="." text:bullet-char="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Wingdings" style:font-charset="x-symbol"/>
      </text:list-level-style-bullet>
      <text:list-level-style-bullet text:level="9" text:style-name="WW8Num2z0" style:num-suffix="." text:bullet-char="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text-align="center" style:justify-single-word="false"/>
    </style:style>
    <style:style style:name="MP2" style:family="paragraph" style:parent-style-name="Text_20_body">
      <style:paragraph-properties fo:margin-left="0cm" fo:margin-right="0.06cm" fo:margin-top="0cm" fo:margin-bottom="0cm" style:line-height-at-least="0.176cm" fo:text-align="center" style:justify-single-word="false" fo:hyphenation-ladder-count="no-limit" fo:text-indent="0cm" style:auto-text-indent="false"/>
      <style:text-properties fo:color="#808080" style:font-name="Arial" fo:font-size="14pt" fo:font-style="italic" fo:font-weight="bold" style:font-name-asian="Times New Roman" style:font-size-asian="14pt" style:language-asian="he" style:country-asian="IL" style:font-style-asian="italic" style:font-weight-asian="bold" style:font-name-complex="Arial" style:font-size-complex="12pt" style:language-complex="he" style:country-complex="IL" style:font-style-complex="italic" fo:hyphenate="true" fo:hyphenation-remain-char-count="2" fo:hyphenation-push-char-count="2"/>
    </style:style>
    <style:style style:name="MP3" style:family="paragraph" style:parent-style-name="Text_20_body">
      <style:paragraph-properties fo:margin-left="0cm" fo:margin-right="0.06cm" fo:margin-top="0cm" fo:margin-bottom="0cm" style:line-height-at-least="0.176cm" fo:text-align="center" style:justify-single-word="false" fo:hyphenation-ladder-count="no-limit" fo:text-indent="0cm" style:auto-text-indent="false"/>
      <style:text-properties fo:color="#808080" style:font-name="Arial" fo:font-size="20pt" fo:font-style="italic" fo:font-weight="bold" style:font-name-asian="Times New Roman" style:font-size-asian="20pt" style:language-asian="he" style:country-asian="IL" style:font-style-asian="italic" style:font-weight-asian="bold" style:font-name-complex="Arial" style:font-size-complex="12pt" style:language-complex="he" style:country-complex="IL" style:font-style-complex="italic" fo:hyphenate="true" fo:hyphenation-remain-char-count="2" fo:hyphenation-push-char-count="2"/>
    </style:style>
    <style:style style:name="MP4" style:family="paragraph" style:parent-style-name="Standard">
      <style:paragraph-properties fo:margin-left="0cm" fo:margin-right="0.06cm" fo:margin-top="0cm" fo:margin-bottom="0cm" style:line-height-at-least="0.176cm" fo:text-align="center" style:justify-single-word="false" fo:hyphenation-ladder-count="no-limit" fo:text-indent="0cm" style:auto-text-indent="false"/>
      <style:text-properties style:font-name="Verdana" fo:font-size="8pt" fo:font-style="italic" fo:font-weight="bold" style:font-name-asian="Times New Roman" style:font-size-asian="8pt" style:language-asian="he" style:country-asian="IL" style:font-style-asian="italic" style:font-weight-asian="bold" style:font-name-complex="Verdana" style:font-size-complex="12pt" style:language-complex="he" style:country-complex="IL" fo:hyphenate="true" fo:hyphenation-remain-char-count="2" fo:hyphenation-push-char-count="2"/>
    </style:style>
    <style:style style:name="MP5" style:family="paragraph" style:parent-style-name="Header">
      <style:paragraph-properties fo:margin-top="0cm" fo:margin-bottom="0.212cm" style:line-height-at-least="0.176cm" fo:text-align="center" style:justify-single-word="false" fo:hyphenation-ladder-count="no-limit">
        <style:tab-stops/>
      </style:paragraph-properties>
      <style:text-properties style:font-name="Arial" fo:font-size="10pt" style:font-name-asian="Times New Roman" style:font-size-asian="10pt" style:language-asian="he" style:country-asian="IL" style:font-name-complex="Arial" style:font-size-complex="12pt" style:language-complex="he" style:country-complex="IL" fo:hyphenate="true" fo:hyphenation-remain-char-count="2" fo:hyphenation-push-char-count="2"/>
    </style:style>
    <style:style style:name="MP6" style:family="paragraph" style:parent-style-name="Standard">
      <style:paragraph-properties fo:text-align="center" style:justify-single-word="false"/>
      <style:text-properties fo:font-size="10pt" style:font-size-asian="10pt" style:font-size-complex="10pt"/>
    </style:style>
    <style:style style:name="MP7" style:family="paragraph" style:parent-style-name="Standard">
      <style:paragraph-properties fo:margin-top="0cm" fo:margin-bottom="0cm" style:line-height-at-least="0.176cm" fo:text-align="center" style:justify-single-word="false" fo:hyphenation-ladder-count="no-limit"/>
      <style:text-properties fo:hyphenate="true" fo:hyphenation-remain-char-count="2" fo:hyphenation-push-char-count="2"/>
    </style:style>
    <style:style style:name="MP8" style:family="paragraph" style:parent-style-name="Header">
      <style:paragraph-properties fo:margin-top="0cm" fo:margin-bottom="0.282cm"/>
    </style:style>
    <style:style style:name="MP9" style:family="paragraph" style:parent-style-name="Footer">
      <style:paragraph-properties fo:margin-top="0cm" fo:margin-bottom="0.282cm" text:number-lines="false" text:line-number="0"/>
    </style:style>
    <style:style style:name="MP10" style:family="paragraph" style:parent-style-name="Standard">
      <style:paragraph-properties fo:margin-top="0cm" fo:margin-bottom="0.282cm" fo:line-height="105%" fo:orphans="2" fo:widows="2" fo:hyphenation-ladder-count="no-limit" style:writing-mode="lr-tb"/>
      <style:text-properties fo:hyphenate="false" fo:hyphenation-remain-char-count="2" fo:hyphenation-push-char-count="2"/>
    </style:style>
    <style:style style:name="MT1" style:family="text">
      <style:text-properties style:font-name="Arial Black" fo:font-size="10pt" fo:font-weight="bold" style:font-name-asian="Times New Roman" style:font-size-asian="10pt" style:language-asian="he" style:country-asian="IL" style:font-weight-asian="bold" style:font-name-complex="Arial Black" style:font-size-complex="10pt" style:language-complex="he" style:country-complex="IL" style:font-weight-complex="bold"/>
    </style:style>
    <style:style style:name="MT2" style:family="text">
      <style:text-properties fo:font-variant="small-caps" fo:color="#000000" style:font-name="Arial Black" fo:font-size="10pt" fo:letter-spacing="-0.018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MT3" style:family="text">
      <style:text-properties fo:font-variant="small-caps" fo:color="#000000" style:font-name="Arial Black" fo:font-size="10pt" fo:letter-spacing="-0.035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MT4" style:family="text">
      <style:text-properties fo:font-variant="small-caps" fo:color="#000000" style:font-name="Arial Black" fo:font-size="10pt" fo:letter-spacing="-0.014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MT5" style:family="text">
      <style:text-properties fo:font-variant="small-caps" fo:color="#000000" style:font-name="Arial Black" fo:font-size="10pt" fo:letter-spacing="-0.034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MT6" style:family="text">
      <style:text-properties fo:font-variant="small-caps" fo:color="#000000" style:font-name="Arial Black" fo:font-size="10pt" fo:letter-spacing="-0.016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MT7" style:family="text">
      <style:text-properties fo:font-variant="small-caps" fo:color="#000000" style:font-name="Arial Black" fo:font-size="10pt" fo:letter-spacing="-0.032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MT8" style:family="text">
      <style:text-properties fo:font-variant="small-caps" fo:color="#000000" style:font-name="Arial Black" fo:font-size="10pt" fo:letter-spacing="-0.011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MT9" style:family="text">
      <style:text-properties fo:font-variant="small-caps" fo:color="#000000" style:font-name="Arial Black" fo:font-size="10pt" fo:letter-spacing="-0.012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MT10" style:family="text">
      <style:text-properties fo:font-variant="small-caps" fo:color="#000000" style:font-name="Arial Black" fo:font-size="10pt" fo:letter-spacing="-0.113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MT11" style:family="text">
      <style:text-properties fo:font-variant="small-caps" fo:color="#000000" style:font-name="Arial Black" fo:font-size="10pt" fo:letter-spacing="-0.004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MT12" style:family="text">
      <style:text-properties fo:font-variant="small-caps" fo:color="#000000" style:font-name="Arial Black" fo:font-size="10pt" fo:letter-spacing="-0.002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MT13" style:family="text">
      <style:text-properties fo:font-variant="small-caps" fo:color="#000000" style:font-name="Arial Black" fo:font-size="10pt" fo:letter-spacing="-0.028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MT14" style:family="text">
      <style:text-properties fo:font-variant="small-caps" fo:color="#000000" style:font-name="Arial Black" fo:font-size="10pt" fo:letter-spacing="-0.025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MT15" style:family="text">
      <style:text-properties fo:font-variant="small-caps" fo:color="#000000" style:font-name="Arial Black" fo:font-size="10pt" fo:letter-spacing="-0.03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MT16" style:family="text">
      <style:text-properties fo:font-variant="small-caps" fo:color="#000000" style:font-name="Arial Black" fo:font-size="10pt" fo:letter-spacing="-0.026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MT17" style:family="text">
      <style:text-properties fo:font-variant="small-caps" fo:color="#000000" style:font-name="Arial Black" fo:font-size="10pt" fo:letter-spacing="-0.037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MT18" style:family="text">
      <style:text-properties fo:font-variant="small-caps" fo:color="#000000" style:font-name="Arial Black" fo:font-size="10pt" fo:letter-spacing="-0.018cm" fo:language="it" fo:country="IT" style:text-underline-style="solid" style:text-underline-width="auto" style:text-underline-color="font-color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MT19" style:family="text">
      <style:text-properties fo:font-variant="small-caps" fo:color="#000000" style:font-name="Arial Black" fo:font-size="10pt" fo:letter-spacing="0.062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MT20" style:family="text">
      <style:text-properties style:font-name="Times New Roman" fo:font-size="12pt" fo:language="en" fo:country="GB" style:font-name-asian="Times New Roman" style:font-size-asian="12pt" style:language-asian="he" style:country-asian="IL" style:font-name-complex="Times New Roman" style:font-size-complex="12pt" style:language-complex="he" style:country-complex="IL"/>
    </style:style>
    <style:style style:name="MT21" style:family="text">
      <style:text-properties fo:language="en" fo:country="GB"/>
    </style:style>
    <style:style style:name="MT22" style:family="text">
      <style:text-properties fo:language="it" fo:country="IT"/>
    </style:style>
    <style:style style:name="MT23" style:family="text">
      <style:text-properties fo:font-variant="small-caps" fo:color="#000000" style:font-name="Arial Black" fo:font-size="10pt" fo:letter-spacing="-0.018cm" fo:language="it" fo:country="IT" fo:font-weight="bold" style:font-name-asian="Times New Roman" style:font-size-asian="10pt" style:language-asian="he" style:country-asian="IL" style:font-weight-asian="bold" style:font-name-complex="Arial Black" style:font-size-complex="10pt" style:language-complex="he" style:country-complex="IL" style:font-weight-complex="bold" style:text-scale="95%"/>
    </style:style>
    <style:style style:name="Mfr1" style:family="graphic" style:parent-style-name="Graphics">
      <style:graphic-properties fo:margin-left="0cm" fo:margin-right="0cm" style:vertical-pos="top" style:vertical-rel="baseline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7cm" fo:margin-bottom="1.27cm" fo:margin-left="1.057cm" fo:margin-right="1.09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1.229cm" fo:margin-left="0cm" fo:margin-right="0cm" fo:margin-bottom="1.131cm" style:dynamic-spacing="true"/>
      </style:header-style>
      <style:footer-style>
        <style:header-footer-properties fo:min-height="0.231cm" fo:margin-left="0cm" fo:margin-right="0cm" fo:margin-top="0.132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.499cm" fo:margin-bottom="1.501cm" fo:margin-left="1.057cm" fo:margin-right="1.09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immagini1" text:anchor-type="as-char" svg:width="2.928cm" svg:height="2.725cm" draw:z-index="0"><draw:image xlink:href="Pictures/10000201000000E7000000DA3918169D.png" xlink:type="simple" xlink:show="embed" xlink:actuate="onLoad"/></draw:frame></text:p>
        <text:p text:style-name="MP2">Istituto d’Istruzione Superiore </text:p>
        <text:p text:style-name="MP3">”V. Floriani”</text:p>
        <text:p text:style-name="MP4"/>
        <text:p text:style-name="MP5">Via B. Cremagnani, 18 – Vimercate (MB)</text:p>
        <text:p text:style-name="MP1"><draw:frame draw:style-name="Mfr1" draw:name="immagini2" text:anchor-type="as-char" svg:width="3.281cm" svg:height="2.039cm" draw:z-index="1"><draw:image xlink:href="Pictures/10000200000000A100000064BAF139FC.png" xlink:type="simple" xlink:show="embed" xlink:actuate="onLoad"/></draw:frame></text:p>
        <text:p text:style-name="MP6"/>
        <text:p text:style-name="MP1"><text:span text:style-name="MT1">PRESENTAZIONE CANDIDATURA </text:span><text:span text:style-name="Etichetta_20_intestazione_20_messaggio"><text:span text:style-name="MT2">NELL'AMBITO</text:span></text:span><text:span text:style-name="Etichetta_20_intestazione_20_messaggio"><text:span text:style-name="MT3"> </text:span></text:span><text:span text:style-name="Etichetta_20_intestazione_20_messaggio"><text:span text:style-name="MT4">DELLE</text:span></text:span><text:span text:style-name="Etichetta_20_intestazione_20_messaggio"><text:span text:style-name="MT5"> </text:span></text:span><text:span text:style-name="Etichetta_20_intestazione_20_messaggio"><text:span text:style-name="MT6">AZIONI</text:span></text:span><text:span text:style-name="Etichetta_20_intestazione_20_messaggio"><text:span text:style-name="MT3"> </text:span></text:span><text:span text:style-name="Etichetta_20_intestazione_20_messaggio"><text:span text:style-name="MT6">PREVISTE</text:span></text:span><text:span text:style-name="Etichetta_20_intestazione_20_messaggio"><text:span text:style-name="MT7"> </text:span></text:span><text:span text:style-name="Etichetta_20_intestazione_20_messaggio"><text:span text:style-name="MT8">DAL</text:span></text:span><text:span text:style-name="Etichetta_20_intestazione_20_messaggio"><text:span text:style-name="MT3"> PROGETTO <text:s text:c="2"/>DI ISTITUTO “APERTO PER FERIE” <text:s text:c="7"/>DI CUI AL </text:span></text:span><text:span text:style-name="Etichetta_20_intestazione_20_messaggio"><text:span text:style-name="MT4">PON</text:span></text:span><text:span text:style-name="Etichetta_20_intestazione_20_messaggio"><text:span text:style-name="MT5"> </text:span></text:span><text:span text:style-name="Etichetta_20_intestazione_20_messaggio"><text:span text:style-name="MT2">–</text:span></text:span><text:span text:style-name="Etichetta_20_intestazione_20_messaggio"><text:span text:style-name="MT7"> </text:span></text:span><text:span text:style-name="Etichetta_20_intestazione_20_messaggio"><text:span text:style-name="MT6">AVVISO</text:span></text:span><text:span text:style-name="Etichetta_20_intestazione_20_messaggio"><text:span text:style-name="MT5"> </text:span></text:span><text:span text:style-name="Etichetta_20_intestazione_20_messaggio"><text:span text:style-name="MT2">–</text:span></text:span><text:span text:style-name="Etichetta_20_intestazione_20_messaggio"><text:span text:style-name="MT7"> </text:span></text:span><text:span text:style-name="Etichetta_20_intestazione_20_messaggio"><text:span text:style-name="MT6">59369</text:span></text:span><text:span text:style-name="Etichetta_20_intestazione_20_messaggio"><text:span text:style-name="MT3"> </text:span></text:span><text:span text:style-name="Etichetta_20_intestazione_20_messaggio"><text:span text:style-name="MT9">del</text:span></text:span><text:span text:style-name="Etichetta_20_intestazione_20_messaggio"><text:span text:style-name="MT7"> </text:span></text:span><text:span text:style-name="Etichetta_20_intestazione_20_messaggio"><text:span text:style-name="MT2">19/04/2024</text:span></text:span><text:span text:style-name="Etichetta_20_intestazione_20_messaggio"><text:span text:style-name="MT5"> </text:span></text:span><text:span text:style-name="Etichetta_20_intestazione_20_messaggio"><text:span text:style-name="MT6">FSE+,</text:span></text:span><text:span text:style-name="Etichetta_20_intestazione_20_messaggio"><text:span text:style-name="MT10"> </text:span></text:span><text:span text:style-name="Etichetta_20_intestazione_20_messaggio"><text:span text:style-name="MT11">PERCORSI EDUCATIVI E FORMATIVI PER IL POTENZIAMENTO DELLE COMPETENZE,</text:span></text:span><text:span text:style-name="Etichetta_20_intestazione_20_messaggio"><text:span text:style-name="MT12"> </text:span></text:span><text:span text:style-name="Etichetta_20_intestazione_20_messaggio"><text:span text:style-name="MT11">L’INCLUSIONE</text:span></text:span><text:span text:style-name="Etichetta_20_intestazione_20_messaggio"><text:span text:style-name="MT13"> </text:span></text:span><text:span text:style-name="Etichetta_20_intestazione_20_messaggio"><text:span text:style-name="MT11">E</text:span></text:span><text:span text:style-name="Etichetta_20_intestazione_20_messaggio"><text:span text:style-name="MT13"> </text:span></text:span><text:span text:style-name="Etichetta_20_intestazione_20_messaggio"><text:span text:style-name="MT11">LA</text:span></text:span><text:span text:style-name="Etichetta_20_intestazione_20_messaggio"><text:span text:style-name="MT14"> </text:span></text:span><text:span text:style-name="Etichetta_20_intestazione_20_messaggio"><text:span text:style-name="MT11">SOCIALITA’</text:span></text:span><text:span text:style-name="Etichetta_20_intestazione_20_messaggio"><text:span text:style-name="MT13"> </text:span></text:span><text:span text:style-name="Etichetta_20_intestazione_20_messaggio"><text:span text:style-name="MT11">NEL</text:span></text:span><text:span text:style-name="Etichetta_20_intestazione_20_messaggio"><text:span text:style-name="MT15"> </text:span></text:span><text:span text:style-name="Etichetta_20_intestazione_20_messaggio"><text:span text:style-name="MT11">PERIODO</text:span></text:span><text:span text:style-name="Etichetta_20_intestazione_20_messaggio"><text:span text:style-name="MT13"> </text:span></text:span><text:span text:style-name="Etichetta_20_intestazione_20_messaggio"><text:span text:style-name="MT11">DI</text:span></text:span><text:span text:style-name="Etichetta_20_intestazione_20_messaggio"><text:span text:style-name="MT15"> </text:span></text:span><text:span text:style-name="Etichetta_20_intestazione_20_messaggio"><text:span text:style-name="MT11">SOSPENSIONE</text:span></text:span><text:span text:style-name="Etichetta_20_intestazione_20_messaggio"><text:span text:style-name="MT13"> </text:span></text:span><text:span text:style-name="Etichetta_20_intestazione_20_messaggio"><text:span text:style-name="MT11">DELLE</text:span></text:span><text:span text:style-name="Etichetta_20_intestazione_20_messaggio"><text:span text:style-name="MT16"> </text:span></text:span><text:span text:style-name="Etichetta_20_intestazione_20_messaggio"><text:span text:style-name="MT11">LEZIONI</text:span></text:span><text:span text:style-name="Etichetta_20_intestazione_20_messaggio"><text:span text:style-name="MT15"> </text:span></text:span><text:span text:style-name="Etichetta_20_intestazione_20_messaggio"><text:span text:style-name="MT11">NEGLI</text:span></text:span><text:span text:style-name="Etichetta_20_intestazione_20_messaggio"><text:span text:style-name="MT12"> </text:span></text:span><text:span text:style-name="Etichetta_20_intestazione_20_messaggio"><text:span text:style-name="MT6">AA.SS.</text:span></text:span><text:span text:style-name="Etichetta_20_intestazione_20_messaggio"><text:span text:style-name="MT17"> </text:span></text:span><text:span text:style-name="Etichetta_20_intestazione_20_messaggio"><text:span text:style-name="MT6">2024-2025</text:span></text:span><text:span text:style-name="Etichetta_20_intestazione_20_messaggio"><text:span text:style-name="MT3"> </text:span></text:span><text:span text:style-name="Etichetta_20_intestazione_20_messaggio"><text:span text:style-name="MT6">e</text:span></text:span><text:span text:style-name="Etichetta_20_intestazione_20_messaggio"><text:span text:style-name="MT3"> </text:span></text:span><text:span text:style-name="Etichetta_20_intestazione_20_messaggio"><text:span text:style-name="MT6">2025-2026</text:span></text:span><text:span text:style-name="Etichetta_20_intestazione_20_messaggio"><text:span text:style-name="MT4">, <text:s text:c="8"/></text:span></text:span><text:span text:style-name="Etichetta_20_intestazione_20_messaggio"><text:span text:style-name="MT2">IN QUALITA' DI TUTOR</text:span></text:span><text:span text:style-name="Etichetta_20_intestazione_20_messaggio"><text:span text:style-name="MT18"> ATTIVITA' “STUDIAMO IN DIGITALE” <text:s/></text:span></text:span><text:span text:style-name="Etichetta_20_intestazione_20_messaggio"><text:span text:style-name="MT19"><text:line-break/></text:span></text:span></text:p>
        <text:p text:style-name="MP1"/>
        <text:p text:style-name="MP7"><text:span text:style-name="MT20">a.s.</text:span><text:span text:style-name="MT21"> 202</text:span><text:span text:style-name="MT22">4</text:span><text:span text:style-name="MT21">/2</text:span><text:span text:style-name="MT22">5</text:span></text:p>
        <text:p text:style-name="MP8"/>
      </style:header>
      <style:header-left>
        <text:p text:style-name="MP1"><draw:frame draw:style-name="Mfr1" draw:name="immagini3" text:anchor-type="as-char" svg:width="2.928cm" svg:height="2.725cm" draw:z-index="2"><draw:image xlink:href="Pictures/10000201000000E7000000DA3918169D.png" xlink:type="simple" xlink:show="embed" xlink:actuate="onLoad"/></draw:frame></text:p>
        <text:p text:style-name="MP2">Istituto d’Istruzione Superiore </text:p>
        <text:p text:style-name="MP3">”V. Floriani”</text:p>
        <text:p text:style-name="MP4"/>
        <text:p text:style-name="MP5">Via B. Cremagnani, 18 – Vimercate (MB)</text:p>
        <text:p text:style-name="MP1"><draw:frame draw:style-name="Mfr1" draw:name="immagini4" text:anchor-type="as-char" svg:width="3.281cm" svg:height="2.039cm" draw:z-index="3"><draw:image xlink:href="Pictures/10000200000000A100000064BAF139FC.png" xlink:type="simple" xlink:show="embed" xlink:actuate="onLoad"/></draw:frame></text:p>
        <text:p text:style-name="MP6"/>
        <text:p text:style-name="MP1"><text:span text:style-name="Etichetta_20_intestazione_20_messaggio"><text:span text:style-name="MT23">PRESENTAZIONE CANDIDATURA </text:span></text:span><text:span text:style-name="Etichetta_20_intestazione_20_messaggio"><text:span text:style-name="MT2">NELL'AMBITO</text:span></text:span><text:span text:style-name="Etichetta_20_intestazione_20_messaggio"><text:span text:style-name="MT3"> </text:span></text:span><text:span text:style-name="Etichetta_20_intestazione_20_messaggio"><text:span text:style-name="MT4">DELLE</text:span></text:span><text:span text:style-name="Etichetta_20_intestazione_20_messaggio"><text:span text:style-name="MT5"> </text:span></text:span><text:span text:style-name="Etichetta_20_intestazione_20_messaggio"><text:span text:style-name="MT6">AZIONI</text:span></text:span><text:span text:style-name="Etichetta_20_intestazione_20_messaggio"><text:span text:style-name="MT3"> </text:span></text:span><text:span text:style-name="Etichetta_20_intestazione_20_messaggio"><text:span text:style-name="MT6">PREVISTE</text:span></text:span><text:span text:style-name="Etichetta_20_intestazione_20_messaggio"><text:span text:style-name="MT7"> </text:span></text:span><text:span text:style-name="Etichetta_20_intestazione_20_messaggio"><text:span text:style-name="MT8">DAL</text:span></text:span><text:span text:style-name="Etichetta_20_intestazione_20_messaggio"><text:span text:style-name="MT3"> PROGETTO <text:s text:c="2"/>DI ISTITUTO “APERTO PER FERIE” <text:s text:c="7"/>DI CUI AL </text:span></text:span><text:span text:style-name="Etichetta_20_intestazione_20_messaggio"><text:span text:style-name="MT4">PON</text:span></text:span><text:span text:style-name="Etichetta_20_intestazione_20_messaggio"><text:span text:style-name="MT5"> </text:span></text:span><text:span text:style-name="Etichetta_20_intestazione_20_messaggio"><text:span text:style-name="MT2">–</text:span></text:span><text:span text:style-name="Etichetta_20_intestazione_20_messaggio"><text:span text:style-name="MT7"> </text:span></text:span><text:span text:style-name="Etichetta_20_intestazione_20_messaggio"><text:span text:style-name="MT6">AVVISO</text:span></text:span><text:span text:style-name="Etichetta_20_intestazione_20_messaggio"><text:span text:style-name="MT5"> </text:span></text:span><text:span text:style-name="Etichetta_20_intestazione_20_messaggio"><text:span text:style-name="MT2">–</text:span></text:span><text:span text:style-name="Etichetta_20_intestazione_20_messaggio"><text:span text:style-name="MT7"> </text:span></text:span><text:span text:style-name="Etichetta_20_intestazione_20_messaggio"><text:span text:style-name="MT6">59369</text:span></text:span><text:span text:style-name="Etichetta_20_intestazione_20_messaggio"><text:span text:style-name="MT3"> </text:span></text:span><text:span text:style-name="Etichetta_20_intestazione_20_messaggio"><text:span text:style-name="MT9">del</text:span></text:span><text:span text:style-name="Etichetta_20_intestazione_20_messaggio"><text:span text:style-name="MT7"> </text:span></text:span><text:span text:style-name="Etichetta_20_intestazione_20_messaggio"><text:span text:style-name="MT2">19/04/2024</text:span></text:span><text:span text:style-name="Etichetta_20_intestazione_20_messaggio"><text:span text:style-name="MT5"> </text:span></text:span><text:span text:style-name="Etichetta_20_intestazione_20_messaggio"><text:span text:style-name="MT6">FSE+,</text:span></text:span><text:span text:style-name="Etichetta_20_intestazione_20_messaggio"><text:span text:style-name="MT10"> </text:span></text:span><text:span text:style-name="Etichetta_20_intestazione_20_messaggio"><text:span text:style-name="MT11">PERCORSI EDUCATIVI E FORMATIVI PER IL POTENZIAMENTO DELLE COMPETENZE,</text:span></text:span><text:span text:style-name="Etichetta_20_intestazione_20_messaggio"><text:span text:style-name="MT12"> </text:span></text:span><text:span text:style-name="Etichetta_20_intestazione_20_messaggio"><text:span text:style-name="MT11">L’INCLUSIONE</text:span></text:span><text:span text:style-name="Etichetta_20_intestazione_20_messaggio"><text:span text:style-name="MT13"> </text:span></text:span><text:span text:style-name="Etichetta_20_intestazione_20_messaggio"><text:span text:style-name="MT11">E</text:span></text:span><text:span text:style-name="Etichetta_20_intestazione_20_messaggio"><text:span text:style-name="MT13"> </text:span></text:span><text:span text:style-name="Etichetta_20_intestazione_20_messaggio"><text:span text:style-name="MT11">LA</text:span></text:span><text:span text:style-name="Etichetta_20_intestazione_20_messaggio"><text:span text:style-name="MT14"> </text:span></text:span><text:span text:style-name="Etichetta_20_intestazione_20_messaggio"><text:span text:style-name="MT11">SOCIALITA’</text:span></text:span><text:span text:style-name="Etichetta_20_intestazione_20_messaggio"><text:span text:style-name="MT13"> </text:span></text:span><text:span text:style-name="Etichetta_20_intestazione_20_messaggio"><text:span text:style-name="MT11">NEL</text:span></text:span><text:span text:style-name="Etichetta_20_intestazione_20_messaggio"><text:span text:style-name="MT15"> </text:span></text:span><text:span text:style-name="Etichetta_20_intestazione_20_messaggio"><text:span text:style-name="MT11">PERIODO</text:span></text:span><text:span text:style-name="Etichetta_20_intestazione_20_messaggio"><text:span text:style-name="MT13"> </text:span></text:span><text:span text:style-name="Etichetta_20_intestazione_20_messaggio"><text:span text:style-name="MT11">DI</text:span></text:span><text:span text:style-name="Etichetta_20_intestazione_20_messaggio"><text:span text:style-name="MT15"> </text:span></text:span><text:span text:style-name="Etichetta_20_intestazione_20_messaggio"><text:span text:style-name="MT11">SOSPENSIONE</text:span></text:span><text:span text:style-name="Etichetta_20_intestazione_20_messaggio"><text:span text:style-name="MT13"> </text:span></text:span><text:span text:style-name="Etichetta_20_intestazione_20_messaggio"><text:span text:style-name="MT11">DELLE</text:span></text:span><text:span text:style-name="Etichetta_20_intestazione_20_messaggio"><text:span text:style-name="MT16"> </text:span></text:span><text:span text:style-name="Etichetta_20_intestazione_20_messaggio"><text:span text:style-name="MT11">LEZIONI</text:span></text:span><text:span text:style-name="Etichetta_20_intestazione_20_messaggio"><text:span text:style-name="MT15"> </text:span></text:span><text:span text:style-name="Etichetta_20_intestazione_20_messaggio"><text:span text:style-name="MT11">NEGLI</text:span></text:span><text:span text:style-name="Etichetta_20_intestazione_20_messaggio"><text:span text:style-name="MT12"> </text:span></text:span><text:span text:style-name="Etichetta_20_intestazione_20_messaggio"><text:span text:style-name="MT6">AA.SS.</text:span></text:span><text:span text:style-name="Etichetta_20_intestazione_20_messaggio"><text:span text:style-name="MT17"> </text:span></text:span><text:span text:style-name="Etichetta_20_intestazione_20_messaggio"><text:span text:style-name="MT6">2024-2025</text:span></text:span><text:span text:style-name="Etichetta_20_intestazione_20_messaggio"><text:span text:style-name="MT3"> </text:span></text:span><text:span text:style-name="Etichetta_20_intestazione_20_messaggio"><text:span text:style-name="MT6">e</text:span></text:span><text:span text:style-name="Etichetta_20_intestazione_20_messaggio"><text:span text:style-name="MT3"> </text:span></text:span><text:span text:style-name="Etichetta_20_intestazione_20_messaggio"><text:span text:style-name="MT6">2025-2026</text:span></text:span><text:span text:style-name="Etichetta_20_intestazione_20_messaggio"><text:span text:style-name="MT4">, <text:s/></text:span></text:span><text:span text:style-name="Etichetta_20_intestazione_20_messaggio"><text:span text:style-name="MT2">IN QUALITA' DI TUTOR</text:span></text:span><text:span text:style-name="Etichetta_20_intestazione_20_messaggio"><text:span text:style-name="MT18"> ATTIVITA' “STUDIAMO IN DIGITALE” </text:span></text:span></text:p>
        <text:p text:style-name="MP7"><text:span text:style-name="MT20">a.s.</text:span><text:span text:style-name="MT21"> 202</text:span><text:span text:style-name="MT22">4</text:span><text:span text:style-name="MT21">/2</text:span><text:span text:style-name="MT22">5</text:span></text:p>
        <text:p text:style-name="MP8"/>
      </style:header-left>
      <style:footer>
        <text:p text:style-name="Footer"/>
        <text:p text:style-name="Footer"/>
        <text:p text:style-name="MP9"/>
      </style:footer>
      <style:footer-left>
        <text:p text:style-name="Footer"/>
        <text:p text:style-name="Footer"/>
        <text:p text:style-name="MP10"/>
      </style:footer-left>
    </style:master-page>
    <style:master-page style:name="First_20_Page" style:display-name="First Page" style:page-layout-name="Mpm2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Dirigente</meta:initial-creator>
    <meta:creation-date>2024-05-09T09:24:00</meta:creation-date>
    <dc:creator>Daniele Zangheri</dc:creator>
    <dc:date>2025-03-22T17:03:41</dc:date>
    <meta:print-date>2019-02-12T20:41:00</meta:print-date>
    <meta:editing-cycles>9</meta:editing-cycles>
    <meta:editing-duration>PT10M56S</meta:editing-duration>
    <meta:generator>OpenOffice/4.1.0$Unix OpenOffice.org_project/410m18$Build-9764</meta:generator>
    <meta:document-statistic meta:table-count="1" meta:image-count="4" meta:object-count="0" meta:page-count="2" meta:paragraph-count="32" meta:word-count="398" meta:character-count="2665"/>
    <meta:user-defined meta:name="DocSecurity" meta:value-type="float">0</meta:user-defined>
    <meta:user-defined meta:name="LinksUpToDate" meta:value-type="boolean">false</meta:user-defined>
    <meta:user-defined meta:name="ScaleCrop" meta:value-type="boolean">false</meta:user-defined>
  </office:meta>
</office:document-meta>
</file>